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lgemene plaatselijke verorden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lgemene plaatselijke verordening</text:span> </text:p>
            <text:p text:style-name="al">
            <text:span text:style-name="nadrukcur">Verleende parkeerontheffing grote voertuigen met kenmerknummer </text:span>1971922 <text:span text:style-name="nadrukcur">en ontvangstdatum 11 mei 2026</text:span>.</text:p>
            <text:p text:style-name="al"/>
            <text:list text:style-name="id1-3-2-2-1-4">
              <text:list-item text:style-override="id1-3-2-2-1-4-1">
                <text:number>1.</text:number>
                <text:p text:style-name="al">
                <text:span text:style-name="nadrukvet">locatie thv Kampstraat 77, </text:span>voor een satellietwagen en een regiewagen op dit adres ten behoeve het het maken van live-uitzendingen. De ontheffing is verleend voor de maandagen van 31 augustus 2026 tot en met 28 juni 2027: van 14:00 uur tot en met 22:30. </text:p>
              </text:list-item>
              <text:list-item text:style-override="id1-3-2-2-1-4-2">
                <text:number>2.</text:number>
                <text:p text:style-name="al"/>
              </text:list-item>
            </text:list>
            <text:p text:style-name="al">
            <text:span text:style-name="nadrukcur">Verleende parkeerverboden voor 4 parkeerplaatsen met kenmerknummer 1991402 en ontvangstdatum 21 juli 2026.</text:span>
          </text:p>
            <text:list text:style-name="id1-3-2-2-1-6">
              <text:list-item text:style-override="id1-3-2-2-1-6-1">
                <text:number>1.</text:number>
                <text:p text:style-name="al">
                <text:span text:style-name="nadrukvet">locatie thv Achterom 144, </text:span>voor parkeerverboden van 4 parkeerplaatsen ten behoeve van bereikbaarheid bouwplaats. De ontheffing is verleend voor doordeweekse dagen van 14 september 2026 tot en met 31 december 2027.</text:p>
              </text:list-item>
            </text:list>
            <text:p text:style-name="al">
            <text:span text:style-name="nadrukcur"/>
          </text:p>
            <text:p text:style-name="al">
            <text:span text:style-name="nadrukcur">Verleende aanvraag ingebruikname openbare grond met kenmerknummer 1991394 en verzenddatum: 24 augustus 2026</text:span>
          </text:p>
            <text:list text:style-name="id1-3-2-2-1-9">
              <text:list-item text:style-override="id1-3-2-2-1-9-1">
                <text:number>1.</text:number>
                <text:p text:style-name="al">locatie <text:span text:style-name="nadrukvet">Achter St. Vitus 11A, </text:span>plaatsen bouwhekken i.v.m. bouwplaatsinrichting; zaaknummer 1991394; 14 september 2026 tot en met 31 december 2027.</text:p>
              </text:list-item>
            </text:list>
            <text:p text:style-name="al">
            <text:span text:style-name="nadrukcur"/>
          </text:p>
            <text:p text:style-name="al">
            <text:span text:style-name="nadrukcur">Verleende standplaatsvergunning met zaaknummer:</text:span>
          </text:p>
            <text:list text:style-name="id1-3-2-2-1-12">
              <text:list-item text:style-override="id1-3-2-2-1-12-1">
                <text:number>1.</text:number>
                <text:p text:style-name="al">tijdelijke standplaatsvergunning op ‘pleintje’ naast schaaktafels tussen <text:span text:style-name="nadrukvet">Kerkbrink en Kerkstraat</text:span>: in 2026 voor verkoop van oliebollen en aanverwante artikelen vanuit een verkoopwagen, een tijdelijke situatie vanwege herinrichting Kerkbrink, zaaknummer, 1925268.</text:p>
              </text:list-item>
            </text:list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40224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ilvers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versum</meta:user-defined>
    <meta:user-defined meta:name="OVERHEID.Gemeente/DCTERMS.publisher">Hilversum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Algemene plaatselijke verorde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242</meta:user-defined>
    <meta:user-defined meta:name="OVERHEIDop.GmbID/DC.identifier">gmb-2026-402242</meta:user-defined>
    <meta:user-defined meta:name="OVERHEIDop.versieInformatie"/>
  </office:meta>
</office:document-meta>
</file>