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7">
      <text:list-level-style-bullet text:bullet-char="•" text:level="1">
        <style:list-level-properties text:min-label-width="10mm"/>
      </text:list-level-style-bullet>
    </text:list-style>
    <text:list-style style:name="id1-3-2-2-1-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5-7-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5-7-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7-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5-7-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5-7-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5-7-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5-7-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5-7-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5-10">
      <text:list-level-style-bullet text:bullet-char="•" text:level="1">
        <style:list-level-properties text:min-label-width="10mm"/>
      </text:list-level-style-bullet>
    </text:list-style>
    <text:list-style style:name="id1-3-2-2-1-5-11">
      <text:list-level-style-bullet text:bullet-char="•" text:level="1">
        <style:list-level-properties text:min-label-width="10mm"/>
      </text:list-level-style-bullet>
    </text:list-style>
    <text:list-style style:name="id1-3-2-2-1-5-12">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8-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8-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8-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18-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18-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18-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18-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18-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18-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18-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18-1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1-18-1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1-18-20">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2-1-18-2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18-22">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1-18-23">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1-18-24">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1-18-25">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2-1-18-26">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2-1-18-27">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2-1-18-28">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2-1-18-29">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office:automatic-styles>
  <office:body>
    <office:text>
      <text:p text:style-name="new_page_staatscourant"/>
      <text:p text:style-name="single-kop-titel">Registratienummer Vkb-2026-29 Gehele stad maatregelen OV-concessie 2027-2039 </text:p>
      <text:section text:name="regeling_id1-3-2" text:style-name="regeling">
        <text:section text:name="aanhef_id1-3-2-1" text:style-name="aanhef">
          <text:section text:name="afkondiging_id1-3-2-1-1" text:style-name="afkondiging">
            <text:p text:style-name="afkondiging_top"/>
            <text:p text:style-name="al">Redacteur Jurre de Kort/Rens van Zwieten</text:p>
            <text:p text:style-name="al"/>
            <text:p text:style-name="al">Besluit inzake Gehele stad maatregelen OV-concessie 2027-2039</text:p>
            <text:p text:style-name="al"/>
            <text:p text:style-name="al">Afdelingshoofd Anneloes Waelpoel</text:p>
            <text:p text:style-name="al"/>
            <text:p text:style-name="al">Datum besluit 27 augustus 2026</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2">
                <text:number>•</text:number>
                <text:p text:style-name="al">op grond van artikel 15, tweede lid van de Wegenverkeerswet 1994 een verkeersbesluit genomen moet worden voor maatregelen op of aan de openbare weg die tot wijziging van de inrichting van de weg leiden of tot het aanbrengen of verwijderen van voorzieningen ter regeling van het verkeer, indien de maatregelen leiden tot een beperking of uitbreiding van het aantal categorieën weggebruikers dat van een weg of weggedeelte gebruik kan maken;</text:p>
              </text:list-item>
              <text:list-item text:style-override="id1-3-2-2-1-5-3">
                <text:number>•</text:number>
                <text:p text:style-name="al">de betreffende locaties openbare wegen zijn als bedoeld in artikel 18, lid 1 onder d van de wvw 1994, in beheer is bij de gemeente Tilburg;</text:p>
              </text:list-item>
              <text:list-item text:style-override="id1-3-2-2-1-5-4">
                <text:number>•</text:number>
                <text:p text:style-name="al">in september 2025 de nieuwe OV-concessie voor Oost-Brabant definitief is gegund aan Arriva. Deze concessie in gaat op 13 december 2026 en brengt wijzigingen mee in het OV-lijnennet van de gemeente Tilburg</text:p>
              </text:list-item>
              <text:list-item text:style-override="id1-3-2-2-1-5-5">
                <text:number>•</text:number>
                <text:p text:style-name="al">het college op 10 februari 2026 heeft besloten om de maatregelen die voortkomend uit de OV-concessie 2027-2039 met spoed uit te voeren, daarmee wordt beoogd dat alle halteaanpassingen en overige (doorstromings-) maatregelen vóór 13 december 2026 uit te voeren, zodat de gemeente voldoet aan haar afspraken binnen de OV-concessie en hinder voor reizigers zoveel mogelijk wordt voorkomen.</text:p>
              </text:list-item>
              <text:list-item text:style-override="id1-3-2-2-1-5-6">
                <text:number>•</text:number>
                <text:p text:style-name="al">door de gewijzigde lijnvoering er de volgende nieuwe haltes en halteparen worden aangelegd:</text:p>
                <text:list text:style-name="id1-3-2-2-1-5-6-3">
                  <text:list-item text:style-override="id1-3-2-2-1-5-6-3-1">
                    <text:number>a.</text:number>
                    <text:p text:style-name="al">Tilburg, Eekhoffstraat (haltepaar)</text:p>
                  </text:list-item>
                  <text:list-item text:style-override="id1-3-2-2-1-5-6-3-2">
                    <text:number>b.</text:number>
                    <text:p text:style-name="al">Tilburg, Van Goorstraat (haltepaar)</text:p>
                  </text:list-item>
                  <text:list-item text:style-override="id1-3-2-2-1-5-6-3-3">
                    <text:number>c.</text:number>
                    <text:p text:style-name="al">Tilburg, Huibevendreef (haltepaar)</text:p>
                  </text:list-item>
                  <text:list-item text:style-override="id1-3-2-2-1-5-6-3-4">
                    <text:number>d.</text:number>
                    <text:p text:style-name="al">Tilburg, Leekstraat (haltepaar)</text:p>
                  </text:list-item>
                  <text:list-item text:style-override="id1-3-2-2-1-5-6-3-5">
                    <text:number>e.</text:number>
                    <text:p text:style-name="al">Tilburg, Koolhovenlaan (noord)</text:p>
                  </text:list-item>
                  <text:list-item text:style-override="id1-3-2-2-1-5-6-3-6">
                    <text:number>f.</text:number>
                    <text:p text:style-name="al">Tilburg, Busstation Noord (perron oost)</text:p>
                  </text:list-item>
                </text:list>
              </text:list-item>
              <text:list-item text:style-override="id1-3-2-2-1-5-7">
                <text:number>•</text:number>
                <text:p text:style-name="al">als gevolg van de nieuwe dienstregeling er ook bushaltes worden opgeheven. Het betreft de volgende halteparen:</text:p>
                <text:list text:style-name="id1-3-2-2-1-5-7-3">
                  <text:list-item text:style-override="id1-3-2-2-1-5-7-3-1">
                    <text:number>a.</text:number>
                    <text:p text:style-name="al">Tilburg, Heikantlaan</text:p>
                  </text:list-item>
                  <text:list-item text:style-override="id1-3-2-2-1-5-7-3-2">
                    <text:number>b.</text:number>
                    <text:p text:style-name="al">Tilburg, Bachlaan</text:p>
                  </text:list-item>
                  <text:list-item text:style-override="id1-3-2-2-1-5-7-3-3">
                    <text:number>c.</text:number>
                    <text:p text:style-name="al">Tilburg, St. Janstraat</text:p>
                  </text:list-item>
                  <text:list-item text:style-override="id1-3-2-2-1-5-7-3-4">
                    <text:number>d.</text:number>
                    <text:p text:style-name="al">Tilburg, Wichmanstraat</text:p>
                  </text:list-item>
                  <text:list-item text:style-override="id1-3-2-2-1-5-7-3-5">
                    <text:number>e.</text:number>
                    <text:p text:style-name="al">Tilburg, Wagenaarstraat</text:p>
                  </text:list-item>
                  <text:list-item text:style-override="id1-3-2-2-1-5-7-3-6">
                    <text:number>f.</text:number>
                    <text:p text:style-name="al">Tilburg, Hoefstraat</text:p>
                  </text:list-item>
                  <text:list-item text:style-override="id1-3-2-2-1-5-7-3-7">
                    <text:number>g.</text:number>
                    <text:p text:style-name="al">Tilburg, Rosmolenplein</text:p>
                  </text:list-item>
                  <text:list-item text:style-override="id1-3-2-2-1-5-7-3-8">
                    <text:number>h.</text:number>
                    <text:p text:style-name="al">Tilburg, Kwaadeindstraat</text:p>
                  </text:list-item>
                  <text:list-item text:style-override="id1-3-2-2-1-5-7-3-9">
                    <text:number>i.</text:number>
                    <text:p text:style-name="al">Tilburg, Hasseltstraat</text:p>
                  </text:list-item>
                  <text:list-item text:style-override="id1-3-2-2-1-5-7-3-10">
                    <text:number>j.</text:number>
                    <text:p text:style-name="al">Tilburg, Dillenburglaan</text:p>
                  </text:list-item>
                  <text:list-item text:style-override="id1-3-2-2-1-5-7-3-11">
                    <text:number>k.</text:number>
                    <text:p text:style-name="al">Tilburg, Nassauplein</text:p>
                  </text:list-item>
                  <text:list-item text:style-override="id1-3-2-2-1-5-7-3-12">
                    <text:number>l.</text:number>
                    <text:p text:style-name="al">Tilburg, Hoflaan</text:p>
                  </text:list-item>
                  <text:list-item text:style-override="id1-3-2-2-1-5-7-3-13">
                    <text:number>m.</text:number>
                    <text:p text:style-name="al">Tilburg, Lemmerstraat</text:p>
                  </text:list-item>
                  <text:list-item text:style-override="id1-3-2-2-1-5-7-3-14">
                    <text:number>n.</text:number>
                    <text:p text:style-name="al">Tilburg, Harlingendreef</text:p>
                  </text:list-item>
                  <text:list-item text:style-override="id1-3-2-2-1-5-7-3-15">
                    <text:number>o.</text:number>
                    <text:p text:style-name="al">Tilburg, Bleukbosweg</text:p>
                  </text:list-item>
                </text:list>
              </text:list-item>
              <text:list-item text:style-override="id1-3-2-2-1-5-8">
                <text:number>•</text:number>
                <text:p text:style-name="al">de haltes worden ingericht voor het veilig en toegankelijk laten in- en uitstappen van reizigers, waaronder de reizigers met een fysieke of visuele beperking;</text:p>
              </text:list-item>
              <text:list-item text:style-override="id1-3-2-2-1-5-9">
                <text:number>•</text:number>
                <text:p text:style-name="al">Bij de locaties van de nieuwe haltes is rekening gehouden met de omgeving, de bereikbaarheid, de toegankelijkheid, de verkeersveiligheid en de geschiktheid voor het veilig kunnen halteren van de (verschillende) bustypes en de doorstroming van het overige verkeer;</text:p>
              </text:list-item>
              <text:list-item text:style-override="id1-3-2-2-1-5-10">
                <text:number>•</text:number>
                <text:p text:style-name="al">dit verkeersbesluit de noodzakelijke maatregelen beschrijft die worden genomen uit het oogpunt van het in stand houden van de weg en het waarborgen van de bruikbaarheid en het verzekeren van de veiligheid op de weg;</text:p>
              </text:list-item>
              <text:list-item text:style-override="id1-3-2-2-1-5-11">
                <text:number>•</text:number>
                <text:p text:style-name="al">het treffen van een verkeersmaatregel een normale maatschappelijke ontwikkeling is waarmee een ieder kan worden geconfronteerd en waarvan de nadelige gevolgen in beginsel voor rekening van betrokken behoren te blijven;</text:p>
              </text:list-item>
              <text:list-item text:style-override="id1-3-2-2-1-5-12">
                <text:number>•</text:number>
                <text:p text:style-name="al">over deze maatregelen overleg is gepleegd met de Politie-Chef van eenheid Zeeland-West-Brabant, District Hart van Brabant, waarbij deze heeft verklaard met deze maatregelen te kunnen instemmen.</text:p>
              </text:list-item>
            </text:list>
            <text:p text:style-name="common-al"/>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
            <text:p text:style-name="common-al">
            <text:span text:style-name="nadrukvet">Aanleggen bushaltes</text:span>: </text:p>
            <text:list text:style-name="id1-3-2-2-1-13">
              <text:list-item text:style-override="id1-3-2-2-1-13-1">
                <text:number>1.</text:number>
                <text:p text:style-name="al">De bushalte ‘Eekhoffstraat’ oost komt ter hoogte van Ringbaan-Noord<text:span text:style-name="nadrukvet"/>nummer 32. De bushalte ligt aan de Ringbaan-Noord.</text:p>
              </text:list-item>
              <text:list-item text:style-override="id1-3-2-2-1-13-2">
                <text:number>2.</text:number>
                <text:p text:style-name="al">De bushalte ‘Eekhoffstraat’ west komt ter hoogte van Ringbaan-Noord<text:span text:style-name="nadrukvet"/>nummer 3. De bushalte ligt aan de Ringbaan-Noord. </text:p>
              </text:list-item>
              <text:list-item text:style-override="id1-3-2-2-1-13-3">
                <text:number>3.</text:number>
                <text:p text:style-name="al">De bushalte ‘Van Goorstraat’ oost komt ter hoogte van Ringbaan-Oost<text:span text:style-name="nadrukvet"/>nummer 74. De bushalte ligt aan de Ringbaan-Oost. </text:p>
              </text:list-item>
              <text:list-item text:style-override="id1-3-2-2-1-13-4">
                <text:number>4.</text:number>
                <text:p text:style-name="al">De bushalte ‘Van Goorstraat’ west komt ter hoogte van Ringbaan-Oost<text:span text:style-name="nadrukvet"/>nummer 125. De bushalte ligt aan de Ringbaan-Oost. </text:p>
              </text:list-item>
              <text:list-item text:style-override="id1-3-2-2-1-13-5">
                <text:number>5.</text:number>
                <text:p text:style-name="al">De bushalte ‘Huibevendreef’ noord komt ter hoogte van Drunenstraat nummer 6. De bushalte ligt aan de Huibevendreef. </text:p>
              </text:list-item>
              <text:list-item text:style-override="id1-3-2-2-1-13-6">
                <text:number>6.</text:number>
                <text:p text:style-name="al">De bushalte ‘Huibevendreef’ zuid komt ter hoogte van Delfgauwstraat nummer 1. De bushalte ligt aan de Huibevendreef. </text:p>
              </text:list-item>
              <text:list-item text:style-override="id1-3-2-2-1-13-7">
                <text:number>7.</text:number>
                <text:p text:style-name="al">De bushalte ‘Leekstraat’ noord komt ter hoogte van Bijsterveldenlaan nummer 7. De bushalte ligt aan de Bijsterveldenlaan. </text:p>
              </text:list-item>
              <text:list-item text:style-override="id1-3-2-2-1-13-8">
                <text:number>8.</text:number>
                <text:p text:style-name="al">De bushalte ‘Leekstraat’ zuid komt ter hoogte van Liefkenshoekstraat nummer 1. De bushalte ligt aan de Bijsterveldenlaan. </text:p>
              </text:list-item>
              <text:list-item text:style-override="id1-3-2-2-1-13-9">
                <text:number>9.</text:number>
                <text:p text:style-name="al">De bushalte ‘Koolhovenlaan’ noord komt ter hoogte van Koolhovenlaan nummer 71. De bushalte ligt aan de Koolhovenlaan. </text:p>
              </text:list-item>
              <text:list-item text:style-override="id1-3-2-2-1-13-10">
                <text:number>10.</text:number>
                <text:p text:style-name="al">De bushalte ‘Busstation Noord’ oost komt ter hoogte van Beethovenlaan nummer 276. De bushalte ligt aan het Wagnerplein. </text:p>
              </text:list-item>
            </text:list>
            <text:p text:style-name="common-al"/>
            <text:list text:style-name="id1-3-2-2-1-15">
              <text:list-item text:style-override="id1-3-2-2-1-15-1">
                <text:number>•</text:number>
                <text:p text:style-name="al">Deze haltes worden aangelegd en toegankelijk gemaakt middels een verhoogde trottoirband, geleidelijnen en waar nodig een abri, conform bijgevoegde tekeningen. </text:p>
              </text:list-item>
              <text:list-item text:style-override="id1-3-2-2-1-15-2">
                <text:number>•</text:number>
                <text:p text:style-name="al">Bij de bushaltes worden de verkeersborden RVV L3 – Bushalte geplaatst.</text:p>
              </text:list-item>
            </text:list>
            <text:p text:style-name="common-al"/>
            <text:p text:style-name="common-al">
            <text:span text:style-name="nadrukvet">Vervallen bushaltes</text:span>: </text:p>
            <text:list text:style-name="id1-3-2-2-1-18">
              <text:list-item text:style-override="id1-3-2-2-1-18-1">
                <text:number>1.</text:number>
                <text:p text:style-name="al">De bushalte ‘Heikantlaan’ noord ter hoogte van Schubertstraat nummer 660. De bushalte ligt aan de Heikantlaan. </text:p>
              </text:list-item>
              <text:list-item text:style-override="id1-3-2-2-1-18-2">
                <text:number>2.</text:number>
                <text:p text:style-name="al">De bushalte ‘Heikantlaan’ zuid ter hoogte van Dussekstraat nummer 51. De bushalte ligt aan de Heikantlaan. </text:p>
              </text:list-item>
              <text:list-item text:style-override="id1-3-2-2-1-18-3">
                <text:number>3.</text:number>
                <text:p text:style-name="al">De bushalte ‘Bachlaan’ noord ter hoogte van Hindemithstraat nummer 11. De bushalte ligt aan de Bachlaan. </text:p>
              </text:list-item>
              <text:list-item text:style-override="id1-3-2-2-1-18-4">
                <text:number>4.</text:number>
                <text:p text:style-name="al">De bushalte ‘Bachlaan’ zuid ter hoogte van Hindemithstraat nummer 3. De bushalte ligt aan de Hoffmanlaan. </text:p>
              </text:list-item>
              <text:list-item text:style-override="id1-3-2-2-1-18-5">
                <text:number>5.</text:number>
                <text:p text:style-name="al">De bushalte ‘St. Janstraat’ oost ter hoogte van Julianapark nummer 54. De bushalte ligt aan de Hoefstraat. </text:p>
              </text:list-item>
              <text:list-item text:style-override="id1-3-2-2-1-18-6">
                <text:number>6.</text:number>
                <text:p text:style-name="al">De bushalte ‘St. Janstraat’ west ter hoogte van Hoefstraat nummer 3. De bushalte ligt aan de Hoefstraat. </text:p>
              </text:list-item>
              <text:list-item text:style-override="id1-3-2-2-1-18-7">
                <text:number>7.</text:number>
                <text:p text:style-name="al">De bushalte ‘Wichmanstraat’ oost ter hoogte van Wichmannstraat nummer 45. De bushalte ligt aan de Hoefstraat. </text:p>
              </text:list-item>
              <text:list-item text:style-override="id1-3-2-2-1-18-8">
                <text:number>8.</text:number>
                <text:p text:style-name="al">De bushalte ‘Wichmanstraat’ west ter hoogte van Hoefstraat nummer 94. De bushalte ligt aan de Hoefstraat. </text:p>
              </text:list-item>
              <text:list-item text:style-override="id1-3-2-2-1-18-9">
                <text:number>9.</text:number>
                <text:p text:style-name="al">De bushalte ‘Wagenaarstraat’ oost ter hoogte van Hoefstraat nummer 142. De bushalte ligt aan de Hoefstraat. </text:p>
              </text:list-item>
              <text:list-item text:style-override="id1-3-2-2-1-18-10">
                <text:number>10.</text:number>
                <text:p text:style-name="al">De bushalte ‘Wagenaarstraat’ west ter hoogte van Groeseindstraat nummer 7. De bushalte ligt aan de Hoefstraat. </text:p>
              </text:list-item>
              <text:list-item text:style-override="id1-3-2-2-1-18-11">
                <text:number>11.</text:number>
                <text:p text:style-name="al">De bushalte ‘Hoefstraat’ oost ter hoogte van Hoefstraat nummer 236. De bushalte ligt aan de Hoefstraat. </text:p>
              </text:list-item>
              <text:list-item text:style-override="id1-3-2-2-1-18-12">
                <text:number>12.</text:number>
                <text:p text:style-name="al">De bushalte ‘Hoefstraat’ west ter hoogte van Hoefstraat nummer 234. De bushalte ligt aan de Hoefstraat. </text:p>
              </text:list-item>
              <text:list-item text:style-override="id1-3-2-2-1-18-13">
                <text:number>13.</text:number>
                <text:p text:style-name="al">De bushalte ‘Rosmolenplein’ noord ter hoogte van Rosmolenplein nummer 22. De bushalte ligt aan het Rosmolenplein. </text:p>
              </text:list-item>
              <text:list-item text:style-override="id1-3-2-2-1-18-14">
                <text:number>14.</text:number>
                <text:p text:style-name="al">De bushalte ‘Rosmolenplein’ zuid ter hoogte van Rosmolenplein nummer 21. De bushalte ligt aan het Rosmolenplein. </text:p>
              </text:list-item>
              <text:list-item text:style-override="id1-3-2-2-1-18-15">
                <text:number>15.</text:number>
                <text:p text:style-name="al">De bushalte ‘Kwaadeindstraat’ oost ter hoogte van Hasseltstraat nummer 256. De bushalte ligt aan de Hasseltstraat. </text:p>
              </text:list-item>
              <text:list-item text:style-override="id1-3-2-2-1-18-16">
                <text:number>16.</text:number>
                <text:p text:style-name="al">De bushalte ‘Kwaadeindstraat’ west ter hoogte van Hasseltstraat nummer 255. De bushalte ligt aan de Hasseltstraat. </text:p>
              </text:list-item>
              <text:list-item text:style-override="id1-3-2-2-1-18-17">
                <text:number>17.</text:number>
                <text:p text:style-name="al">De bushalte ‘Hasseltstraat’ oost ter hoogte van Hasseltstraat nummer 186. De bushalte ligt aan de Hasseltstraat. </text:p>
              </text:list-item>
              <text:list-item text:style-override="id1-3-2-2-1-18-18">
                <text:number>18.</text:number>
                <text:p text:style-name="al">De bushalte ‘Hasseltstraat’ west ter hoogte van Hasseltstraat nummer 171. De bushalte ligt aan de Hasseltstraat. </text:p>
              </text:list-item>
              <text:list-item text:style-override="id1-3-2-2-1-18-19">
                <text:number>19.</text:number>
                <text:p text:style-name="al">De bushalte ‘Dillenburglaan’ noord ter hoogte van Dillenburglaan nummer 31. De bushalte ligt aan de Dillenburglaan. </text:p>
              </text:list-item>
              <text:list-item text:style-override="id1-3-2-2-1-18-20">
                <text:number>20.</text:number>
                <text:p text:style-name="al">De bushalte ‘Dillenburglaan’ zuid ter hoogte van Dillenburglaan nummer 23. De bushalte ligt aan de Dillenburglaan. </text:p>
              </text:list-item>
              <text:list-item text:style-override="id1-3-2-2-1-18-21">
                <text:number>21.</text:number>
                <text:p text:style-name="al">De bushalte ‘Nassauplein’ noord ter hoogte van Nassauplein nummer 11B. De bushalte ligt aan het Nassauplein. </text:p>
              </text:list-item>
              <text:list-item text:style-override="id1-3-2-2-1-18-22">
                <text:number>22.</text:number>
                <text:p text:style-name="al">De bushalte ‘Nassauplein’ zuid ter hoogte van Nassauplein nummer 11A. De bushalte ligt aan het Nassauplein. </text:p>
              </text:list-item>
              <text:list-item text:style-override="id1-3-2-2-1-18-23">
                <text:number>23.</text:number>
                <text:p text:style-name="al">De bushalte ‘Hoflaan’ zuid ter hoogte van Hoflaan nummer 30. De bushalte ligt aan de Hoflaan. </text:p>
              </text:list-item>
              <text:list-item text:style-override="id1-3-2-2-1-18-24">
                <text:number>24.</text:number>
                <text:p text:style-name="al">De bushalte ‘Lemmerstraat’ oost ter hoogte van Lemmerstraat nummer 8. De bushalte ligt aan de Lemmerstraat. </text:p>
              </text:list-item>
              <text:list-item text:style-override="id1-3-2-2-1-18-25">
                <text:number>25.</text:number>
                <text:p text:style-name="al">De bushalte ‘Lemmerstraat’ west ter hoogte van Lemmerstraat nummer 9. De bushalte ligt aan de Lemmerstraat. </text:p>
              </text:list-item>
              <text:list-item text:style-override="id1-3-2-2-1-18-26">
                <text:number>26.</text:number>
                <text:p text:style-name="al">De bushalte ‘Harlingendreef’ noord ter hoogte van Liefkenshoekstraat nummer 85. De bushalte ligt aan de Harlingendreef. </text:p>
              </text:list-item>
              <text:list-item text:style-override="id1-3-2-2-1-18-27">
                <text:number>27.</text:number>
                <text:p text:style-name="al">De bushalte ‘Harlingendreef’ zuid ter hoogte van Hooglandstraat nummer 45. De bushalte ligt aan de Harlingendreef. </text:p>
              </text:list-item>
              <text:list-item text:style-override="id1-3-2-2-1-18-28">
                <text:number>28.</text:number>
                <text:p text:style-name="al">De bushalte ‘Bleukbosweg’ noord ter hoogte van Bredaseweg nummer 563. De bushalte ligt aan de Bredaseweg.</text:p>
              </text:list-item>
              <text:list-item text:style-override="id1-3-2-2-1-18-29">
                <text:number>29.</text:number>
                <text:p text:style-name="al">De bushalte ‘Bleukbosweg’ zuid ter hoogte van Bleukweg nummer 11. De bushalte ligt aan de Bredaseweg.</text:p>
              </text:list-item>
            </text:list>
            <text:p text:style-name="common-al"/>
            <text:list text:style-name="id1-3-2-2-1-20">
              <text:list-item text:style-override="id1-3-2-2-1-20-1">
                <text:number>•</text:number>
                <text:p text:style-name="al">De haltes vervallen wanneer de nieuwe haltes, indien van toepassing, in werking treden.</text:p>
              </text:list-item>
              <text:list-item text:style-override="id1-3-2-2-1-20-2">
                <text:number>•</text:number>
                <text:p text:style-name="al">Bij de vervallen bushaltes worden de verkeersborden RVV L3 verwijderd.</text:p>
              </text:list-item>
            </text:list>
            <text:p text:style-name="common-al"/>
            <text:p text:style-name="common-al">
            <text:span text:style-name="nadrukvet">Bijlagen:</text:span>
          </text:p>
            <text:list text:style-name="id1-3-2-2-1-23">
              <text:list-item text:style-override="id1-3-2-2-1-23-1">
                <text:number>•</text:number>
                <text:p text:style-name="al">26.013.02-UO-Concessie-Ringbaan-Noord-Eekhoffstraat-Oost-L6-01</text:p>
              </text:list-item>
              <text:list-item text:style-override="id1-3-2-2-1-23-2">
                <text:number>•</text:number>
                <text:p text:style-name="al">26.013.02-UO-Concessie-Ringbaan-Noord-Eekhoffstraat-West-L7-01</text:p>
              </text:list-item>
              <text:list-item text:style-override="id1-3-2-2-1-23-3">
                <text:number>•</text:number>
                <text:p text:style-name="al">26.013.02-UO-Concessie-Ringbaan-Oost-VanGoorstraat-Oost-L8-01</text:p>
              </text:list-item>
              <text:list-item text:style-override="id1-3-2-2-1-23-4">
                <text:number>•</text:number>
                <text:p text:style-name="al">26.013.02-UO-Concessie-Ringbaan-Oost-VanGoorstraat-West-L9-01</text:p>
              </text:list-item>
              <text:list-item text:style-override="id1-3-2-2-1-23-5">
                <text:number>•</text:number>
                <text:p text:style-name="al">26.013.02-UO-Concessie-Huibevendreef-Noord-L10-01</text:p>
              </text:list-item>
              <text:list-item text:style-override="id1-3-2-2-1-23-6">
                <text:number>•</text:number>
                <text:p text:style-name="al">26.013.02-UO-Concessie-Huibevendreef-Zuid-L11-01</text:p>
              </text:list-item>
              <text:list-item text:style-override="id1-3-2-2-1-23-7">
                <text:number>•</text:number>
                <text:p text:style-name="al">26.013.02-UO-Concessie-Leekstraat-Noord-L15-01</text:p>
              </text:list-item>
              <text:list-item text:style-override="id1-3-2-2-1-23-8">
                <text:number>•</text:number>
                <text:p text:style-name="al">26.013.02-UO-Concessie-Leekstraat-Zuid-L16-01</text:p>
              </text:list-item>
              <text:list-item text:style-override="id1-3-2-2-1-23-9">
                <text:number>•</text:number>
                <text:p text:style-name="al">26.013.02-UO-Concessie-Koolhovenlaan-Noord-L17-01</text:p>
              </text:list-item>
              <text:list-item text:style-override="id1-3-2-2-1-23-10">
                <text:number>•</text:number>
                <text:p text:style-name="al">26.013.02-UO-Concessie-Busstation-Noord-Oost-L17A-01</text:p>
              </text:list-item>
            </text:list>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hoofd Ruimtelijke Uitvoering, </text:span></text:p>
            <text:p><text:span text:style-name="functie"/></text:p>
            <text:p><text:span text:style-name="functie"/></text:p>
            <text:p><text:span text:style-name="functie"/></text:p>
            <text:p><text:span text:style-name="functie">Anneloes Waelpoel</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224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4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4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maatregelen OV-concessie 2027-2039 - Tilburg diverse locaties</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ongelede vrachtwagen of ongelede autobus</meta:user-defined>
    <meta:user-defined meta:name="OVERHEIDvb.referentienummer">Vkb-2026-29</meta:user-defined>
    <meta:user-defined meta:name="DCTERMS.abstract">Er worden nieuwe bushaltes aangelegd en er vervallen een aantal bestaande bushaltes op basis van de nieuwe OV-concessie Oost-Brabant.</meta:user-defined>
    <meta:user-defined meta:name="OVERHEIDop.verkeersbordcode">L3</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Registratienummer Vkb-2026-29 Gehele stad maatregelen OV-concessie 2027-2039</meta:user-defined>
    <meta:user-defined meta:name="DCTERMS.W3CDTF/DCTERMS.available">2026-08-27</meta:user-defined>
    <meta:user-defined meta:name="OVERHEIDop.externeBijlage">Busstation-Noord|exb-2026-30128</meta:user-defined>
    <meta:user-defined meta:name="OVERHEIDop.externeBijlage">Huibevendreef-Noord|exb-2026-30129</meta:user-defined>
    <meta:user-defined meta:name="OVERHEIDop.externeBijlage">Huibevendreef-Zuid|exb-2026-30130</meta:user-defined>
    <meta:user-defined meta:name="OVERHEIDop.externeBijlage">Koolhovenlaan-Noord|exb-2026-30131</meta:user-defined>
    <meta:user-defined meta:name="OVERHEIDop.externeBijlage">Leekstraat-Noord|exb-2026-30132</meta:user-defined>
    <meta:user-defined meta:name="OVERHEIDop.externeBijlage">Leekstraat-Zuid|exb-2026-30133</meta:user-defined>
    <meta:user-defined meta:name="OVERHEIDop.externeBijlage">Eekhoffstraat-Oost|exb-2026-30134</meta:user-defined>
    <meta:user-defined meta:name="OVERHEIDop.externeBijlage">Eekhoffstraat-West|exb-2026-30135</meta:user-defined>
    <meta:user-defined meta:name="OVERHEIDop.externeBijlage">Van Goorstraat-Oost|exb-2026-30136</meta:user-defined>
    <meta:user-defined meta:name="OVERHEIDop.externeBijlage">Van Goorstraat-West|exb-2026-30137</meta:user-defined>
    <meta:user-defined meta:name="DCTERMS.W3CDTF/OVERHEIDop.jaargang">2026</meta:user-defined>
    <meta:user-defined meta:name="OVERHEIDop.publicationIssue">402241</meta:user-defined>
    <meta:user-defined meta:name="OVERHEIDop.GmbID/DC.identifier">gmb-2026-402241</meta:user-defined>
    <meta:user-defined meta:name="OVERHEIDop.versieInformatie"/>
  </office:meta>
</office:document-meta>
</file>