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melding Mûnein &amp; Readtsjerk Bloeit en ontheffing alcohol schenken in Mûnein op 5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een aantal activiteiten/evenementen binnen de gemeente Tytsjerksteradiel is geen vergunning of ontheffing (meer) nodig, maar geldt wel een meldingsplicht. Deze meldingen worden geplaatst op de evenementenkalender van de gemeente Tytsjerksteradiel.</text:p>
            <text:p text:style-name="common-al">Op 12 augustus 2026 is de volgende melding binnengekomen:</text:p>
            <text:p text:style-name="last-al">Mûnein &amp; Readtsjerk Bloeit met diverse activiteiten op diverse locaties tussen 28 augustus en 5 september 202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40223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3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3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ytsjerksteradiel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TZ2026-001992</meta:user-defined>
    <meta:user-defined meta:name="DCTERMS.abstract">Mûnein &amp; Readtsjerk Bloeit in Mûnein op 5 september 2026</meta:user-defined>
    <dc:language>nl</dc:language>
    <meta:user-defined meta:name="OVERHEIDop.locatietype/OVERHEIDop.gebiedsmarkering">Punt</meta:user-defined>
    <meta:user-defined meta:name="DC.title">Gemeente Tytsjerksteradiel - melding Mûnein &amp; Readtsjerk Bloeit en ontheffing alcohol schenken in Mûnein op 5 september 2026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238</meta:user-defined>
    <meta:user-defined meta:name="OVERHEIDop.GmbID/DC.identifier">gmb-2026-402238</meta:user-defined>
    <meta:user-defined meta:name="OVERHEIDop.versieInformatie"/>
  </office:meta>
</office:document-meta>
</file>