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Busken Huëtstraat 52-RD 2032VL Haarlem, 0392-2026-0076610, het intern verbouwen van de 2e verdieping, het plaatsen van 2 dakkapellen aan de voorzijde en een vergunningsvrije dakkapel aan de achterzijde, verzonden 2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22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76610</meta:user-defined>
    <meta:user-defined meta:name="DCTERMS.abstract">het intern verbouwen van de 2e verdieping, het plaatsen van 2 dakkapellen aan de voorzijde en een vergunningsvrije dakkapel aan de achterzijde</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Busken Huëtstraat 52-RD 2032VL Haarlem, 0392-2026-0076610, het intern verbouwen van de 2e verdieping, het plaatsen van 2 dakkapellen aan de voorzijde en een vergunningsvrije dakkapel aan de achterzijde, verzonden 24-08-2026</meta:user-defined>
    <meta:user-defined meta:name="DCTERMS.W3CDTF/DCTERMS.available">2026-08-26</meta:user-defined>
    <meta:user-defined meta:name="DCTERMS.W3CDTF/OVERHEIDop.jaargang">2026</meta:user-defined>
    <meta:user-defined meta:name="OVERHEIDop.publicationIssue">402231</meta:user-defined>
    <meta:user-defined meta:name="OVERHEIDop.GmbID/DC.identifier">gmb-2026-402231</meta:user-defined>
    <meta:user-defined meta:name="OVERHEIDop.versieInformatie"/>
  </office:meta>
</office:document-meta>
</file>