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chtkarspelen - ontvangst omgevingsvergunning, het vervangen van verouderde schuren en het aanpassen van de bestaande oprit, Koartwald 27, Surhuiz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chtkarspelen heeft een omgevingsvergunning ontvangen voor het vervangen van verouderde schuren en het aanpassen van de bestaande oprit, Koartwald 27, Surhuizum</text:p>
            <text:p text:style-name="common-al">Zaaknummer: Z2026-001247</text:p>
            <text:p text:style-name="common-al">Zaakadres: Koartwald 27, Surhuizum</text:p>
            <text:p text:style-name="common-al">Omschrijving: het vervangen van verouderde schuren en het aanpassen van de bestaande oprit</text:p>
            <text:p text:style-name="last-al">Datum ontvangst: 21-08-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chtkarspelen</text:p>
            </table:table-cell>
            <table:table-cell office:value-type="string" table:style-name="header.C">
              <text:p text:style-name="headerright"><text:span text:style-name="nr">Nr. 40222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2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2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chtkarspe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chtkarspelen</meta:user-defined>
    <meta:user-defined meta:name="OVERHEID.Gemeente/OVERHEID.authority">Achtkarspe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Z2026-001247</meta:user-defined>
    <meta:user-defined meta:name="DCTERMS.abstract">het vervangen van verouderde schuren en het aanpassen van de bestaande oprit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Gemeente Achtkarspelen - ontvangst omgevingsvergunning, het vervangen van verouderde schuren en het aanpassen van de bestaande oprit, Koartwald 27, Surhuizu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226</meta:user-defined>
    <meta:user-defined meta:name="OVERHEIDop.GmbID/DC.identifier">gmb-2026-402226</meta:user-defined>
    <meta:user-defined meta:name="OVERHEIDop.versieInformatie"/>
  </office:meta>
</office:document-meta>
</file>