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bijgebouw op de locatie Tweede Molenweg 32, 1261HC te Blaricum, ingekomen 23 augustus 2026 (zaaknummer OMG 2026-040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realiseren van een bijgebouw op de locatie Tweede Molenweg 32, 1261HC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4022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realiseren van een bijgebouw op de locatie Tweede Molenweg 32, 1261HC te Blaricum, ingekomen 23 augustus 2026 (zaaknummer OMG 2026-0404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22</meta:user-defined>
    <meta:user-defined meta:name="OVERHEIDop.GmbID/DC.identifier">gmb-2026-402222</meta:user-defined>
    <meta:user-defined meta:name="OVERHEIDop.versieInformatie"/>
  </office:meta>
</office:document-meta>
</file>