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doen van aanpassingen aan het hoofdgebouw en toevoegen van bijgebouwen op de locatie Goyergracht Zuid 11 A, 3755MX te Eemnes (zaaknummer OMG 2026-0364)</text:p>
      <text:section text:name="zakelijke-mededeling_id1-3-2" text:style-name="zakelijke-mededeling">
        <text:section text:name="zakelijke-mededeling-tekst_id1-3-2-1" text:style-name="zakelijke-mededeling-tekst">
          <text:section text:name="tekst_id1-3-2-1-1" text:style-name="tekst">
            <text:p text:style-name="common-al">De gemeente Eemnes heeft een omgevingsvergunning verleend. Dit besluit is verzonden op 18 augustus 2026. De gemeente geeft hiermee toestemming voor het doen van aanpassingen aan het hoofdgebouw en toevoegen van bijgebouwen op de locatie Goyergracht Zuid 11 A, 3755MX te Eemnes. </text:p>
            <text:p text:style-name="common-al">Dit besluit gaat over het vergunnen van een activiteit die niet past binnen het nu geldende Omgevingsplan. Er kan alleen medewerking worden verleend, als van het Omgevingsplan wordt afgeweken. Daarom wordt voor deze activiteit een zogenaamde BOPA-vergunning (buitenplanse omgevingsplanactiviteit) verleend. De gemeente zal deze BOPA op een later tijdstip nog moeten verwerken in het Omgevingsplan. Zie voor meer details hierover artikel 16.64a lid 2 van de Omgevingswet.</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eemnes.nl/bezwaar-maken-besluit-gemeente" xlink:type="simple">www.eemnes.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4022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emnes</meta:user-defined>
    <meta:user-defined meta:name="OVERHEIDop.Rubriek/DC.type">omgevingsvergunning</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MG 2026-0364</meta:user-defined>
    <dc:language>nl</dc:language>
    <meta:user-defined meta:name="DC.title">Toestemming voor het doen van aanpassingen aan het hoofdgebouw en toevoegen van bijgebouwen op de locatie Goyergracht Zuid 11 A, 3755MX te Eemnes (zaaknummer OMG 2026-0364)</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127</meta:user-defined>
    <meta:user-defined meta:name="OVERHEIDop.publicationIssue">402220</meta:user-defined>
    <meta:user-defined meta:name="OVERHEIDop.GmbID/DC.identifier">gmb-2026-402220</meta:user-defined>
    <meta:user-defined meta:name="OVERHEIDop.versieInformatie"/>
  </office:meta>
</office:document-meta>
</file>