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reclamebord in de voortuin op de locatie Wagenpad 16, 1251RE te Laren (zaaknummer OMG 2026-0125)</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21 augustus 2026. De gemeente geeft hiermee toestemming voor het plaatsen van een reclamebord in de voortuin op de locatie Wagenpad 16, 1251RE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4022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reclamebord in de voortuin op de locatie Wagenpad 16, 1251RE te Laren (zaaknummer OMG 2026-0125)</meta:user-defined>
    <meta:user-defined meta:name="DCTERMS.W3CDTF/DCTERMS.available">2026-08-26</meta:user-defined>
    <meta:user-defined meta:name="DCTERMS.W3CDTF/OVERHEIDop.jaargang">2026</meta:user-defined>
    <meta:user-defined meta:name="OVERHEIDop.publicationIssue">402218</meta:user-defined>
    <meta:user-defined meta:name="OVERHEIDop.GmbID/DC.identifier">gmb-2026-402218</meta:user-defined>
    <meta:user-defined meta:name="OVERHEIDop.versieInformatie"/>
  </office:meta>
</office:document-meta>
</file>