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inheimweg 25, 2061TK Bloem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3 augustus 2026 een aanvraag omgevingsvergunning voor een constructieve doorbraak en het verwijderen van de schoorsteen op het adres Kinheimweg 25, 2061TK Bloemendaal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2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4</meta:user-defined>
    <meta:user-defined meta:name="DCTERMS.abstract">Betreft: aanvraag op het adres Kinheimweg 25, 2061TK Bloemendaal voor Kinheimweg 25</meta:user-defined>
    <dc:language>nl</dc:language>
    <meta:user-defined meta:name="OVERHEIDop.locatietype/OVERHEIDop.gebiedsmarkering">Vlak</meta:user-defined>
    <meta:user-defined meta:name="DC.title">Aanvraag omgevingsvergunning voor Kinheimweg 25, 2061TK Bloemend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09</meta:user-defined>
    <meta:user-defined meta:name="OVERHEIDop.GmbID/DC.identifier">gmb-2026-402209</meta:user-defined>
    <meta:user-defined meta:name="OVERHEIDop.versieInformatie"/>
  </office:meta>
</office:document-meta>
</file>