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Albert Cuypstraat 15-1 1072CK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plaatsen van twee warmtepompen op de 1e + 2e verdieping</text:p>
            <text:p text:style-name="common-al">Zaakadres: Albert Cuypstraat 15-1 1072CK Amsterdam</text:p>
            <text:p text:style-name="common-al">Datum ontvangst: 13-07-2026</text:p>
            <text:p text:style-name="common-al">Zaaknummer: Z2026-030717</text:p>
            <text:p text:style-name="common-al">DSO-nummer: 2026071300138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2206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206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206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30717</meta:user-defined>
    <meta:user-defined meta:name="DCTERMS.abstract">plaatsen van twee warmtepompen op de 1e + 2e verdieping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Albert Cuypstraat 15-1 1072CK Amsterdam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2206</meta:user-defined>
    <meta:user-defined meta:name="OVERHEIDop.GmbID/DC.identifier">gmb-2026-402206</meta:user-defined>
    <meta:user-defined meta:name="OVERHEIDop.versieInformatie"/>
  </office:meta>
</office:document-meta>
</file>