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toestemming voor het wijzigen van bestemming bedrijfswoning naar reguliere woning op de locatie Wagenpad 24 te Wieringerwerf, zaaknummer Z-59146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geweigerd. De gemeente geeft hiermee geen toestemming voor het wijzigen van bestemming bedrijfswoning naar reguliere woning op de locatie Wagenpad 24 te Wieringerwerf.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5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22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Geen toestemming voor het wijzigen van bestemming bedrijfswoning naar reguliere woning op de locatie Wagenpad 24 te Wieringerwerf, zaaknummer Z-591467</meta:user-defined>
    <meta:user-defined meta:name="DCTERMS.W3CDTF/DCTERMS.available">2026-08-26</meta:user-defined>
    <meta:user-defined meta:name="DCTERMS.W3CDTF/OVERHEIDop.jaargang">2026</meta:user-defined>
    <meta:user-defined meta:name="OVERHEIDop.publicationIssue">402204</meta:user-defined>
    <meta:user-defined meta:name="OVERHEIDop.GmbID/DC.identifier">gmb-2026-402204</meta:user-defined>
    <meta:user-defined meta:name="OVERHEIDop.versieInformatie"/>
  </office:meta>
</office:document-meta>
</file>