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uurtbarbecue Nycle J. Haismastrjitte in Gytsjerk op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15 augustus 2026 is de volgende melding binnengekomen:</text:p>
            <text:p text:style-name="last-al">Gytsjerk, parkeerterrein Nycle J. Haismastrjitte, buurtbarbecue met mechanische muziek op 5 september 2026 van 17.00 uur tot 24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40218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8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990</meta:user-defined>
    <meta:user-defined meta:name="DCTERMS.abstract">Buurtbarbecue Nycle J. Haismastrjitte in Gytsjerk op 5 september 2026</meta:user-defined>
    <dc:language>nl</dc:language>
    <meta:user-defined meta:name="OVERHEIDop.locatietype/OVERHEIDop.gebiedsmarkering">Punt</meta:user-defined>
    <meta:user-defined meta:name="DC.title">Gemeente Tytsjerksteradiel - melding Buurtbarbecue Nycle J. Haismastrjitte in Gytsjerk op 5 septem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81</meta:user-defined>
    <meta:user-defined meta:name="OVERHEIDop.GmbID/DC.identifier">gmb-2026-402181</meta:user-defined>
    <meta:user-defined meta:name="OVERHEIDop.versieInformatie"/>
  </office:meta>
</office:document-meta>
</file>