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Gompenstraat 9 en 11, 5145 RM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4 augustus 2026 besloten een omgevingsvergunning te verlenen met zaaknummer WWK-2026-017399 voor het bouwkundig koppelen van twee bestaande bedrijfsgebouwen  op de locatie Gompenstraat 9 en 11, 5145 RM Waalwijk. Het besluit betref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 als een buitenplanse omgevingsplanactiviteit (Bopa));</text:p>
              </text:list-item>
            </text:list>
            <text:p text:style-name="common-al">
            
          </text:p>
            <text:p text:style-name="common-al">Het besluit is op 24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21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739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omgevingsvergunning, Gompenstraat 9 en 11, 5145 RM Waalwijk</meta:user-defined>
    <meta:user-defined meta:name="DCTERMS.W3CDTF/DCTERMS.available">2026-08-26</meta:user-defined>
    <meta:user-defined meta:name="DCTERMS.W3CDTF/OVERHEIDop.jaargang">2026</meta:user-defined>
    <meta:user-defined meta:name="OVERHEIDop.publicationIssue">402168</meta:user-defined>
    <meta:user-defined meta:name="OVERHEIDop.GmbID/DC.identifier">gmb-2026-402168</meta:user-defined>
    <meta:user-defined meta:name="OVERHEIDop.versieInformatie"/>
  </office:meta>
</office:document-meta>
</file>