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het pand in 1 woning op de locatie Sint Jorisweg 58 te Dordrecht zaaknummer 900369712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splitsen van het pand in 1 woning op de locatie Sint Jorisweg 58-6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1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splitsen van het pand in 1 woning op de locatie Sint Jorisweg 58 te Dordrecht zaaknummer 9003697123</meta:user-defined>
    <meta:user-defined meta:name="DCTERMS.W3CDTF/DCTERMS.available">2026-08-26</meta:user-defined>
    <meta:user-defined meta:name="DCTERMS.W3CDTF/OVERHEIDop.jaargang">2026</meta:user-defined>
    <meta:user-defined meta:name="OVERHEIDop.publicationIssue">402161</meta:user-defined>
    <meta:user-defined meta:name="OVERHEIDop.GmbID/DC.identifier">gmb-2026-402161</meta:user-defined>
    <meta:user-defined meta:name="OVERHEIDop.versieInformatie"/>
  </office:meta>
</office:document-meta>
</file>