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European Drum Corps Championships 2026 op 26 september 2026 op de locatie Krommedijk 210 te Dordrecht zaaknummer 900369815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European Drum Corps Championships 2026 op 26 september 2026 op de locatie Krommedijk 210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5 okto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1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European Drum Corps Championships 2026 op 26 september 2026 op de locatie Krommedijk 210 te Dordrecht zaaknummer 9003698158</meta:user-defined>
    <meta:user-defined meta:name="DCTERMS.W3CDTF/DCTERMS.available">2026-08-26</meta:user-defined>
    <meta:user-defined meta:name="DCTERMS.W3CDTF/OVERHEIDop.jaargang">2026</meta:user-defined>
    <meta:user-defined meta:name="OVERHEIDop.publicationIssue">402156</meta:user-defined>
    <meta:user-defined meta:name="OVERHEIDop.GmbID/DC.identifier">gmb-2026-402156</meta:user-defined>
    <meta:user-defined meta:name="OVERHEIDop.versieInformatie"/>
  </office:meta>
</office:document-meta>
</file>