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rchimedeslaan 7-1 1098PT Amsterdam, Archimedeslaan 7-H 1098PT Amsterdam, Archimedeslaan 8 1098PT Amsterdam, Archimedeslaan 9-1 1098PT Amsterdam, Archimedeslaan 9-H 1098P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en het samenvoegen van woningen, het realiseren van balkons en wijzigen van kozijnen, het maken van constructieve wijzigingen</text:p>
            <text:p text:style-name="common-al">Zaakadres: Archimedeslaan 7-1 1098PT Amsterdam, Archimedeslaan 7-H 1098PT Amsterdam, Archimedeslaan 8 1098PT Amsterdam, Archimedeslaan 9-1 1098PT Amsterdam, Archimedeslaan 9-H 1098PT Amsterdam</text:p>
            <text:p text:style-name="common-al">Datum ontvangst: 10-08-2026</text:p>
            <text:p text:style-name="common-al">Zaaknummer: Z2026-035451</text:p>
            <text:p text:style-name="common-al">DSO-nummer: 202608100050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1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451</meta:user-defined>
    <meta:user-defined meta:name="DCTERMS.abstract">wijzigen van de brandcompartimentering en het samenvoegen van woningen, het realiseren van balkons en wijzigen van kozijnen, het maken (...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rchimedeslaan 7-1 1098PT Amsterdam, Archimedeslaan 7-H 1098PT Amsterdam, Archimedeslaan 8 1098PT Amsterdam, Archimedeslaan 9-1 1098PT Amsterdam, Archimedeslaan 9-H 1098PT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52</meta:user-defined>
    <meta:user-defined meta:name="OVERHEIDop.GmbID/DC.identifier">gmb-2026-402152</meta:user-defined>
    <meta:user-defined meta:name="OVERHEIDop.versieInformatie"/>
  </office:meta>
</office:document-meta>
</file>