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vastraat 57-4 1094H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opbouw met dakterrassen aan de voor- en achterzijde</text:p>
            <text:p text:style-name="common-al">Zaakadres: Javastraat 57-4 1094HA Amsterdam</text:p>
            <text:p text:style-name="common-al">Datum ontvangst: 05-08-2026</text:p>
            <text:p text:style-name="common-al">Zaaknummer: Z2026-034808</text:p>
            <text:p text:style-name="common-al">DSO-nummer: 202608050006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15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808</meta:user-defined>
    <meta:user-defined meta:name="DCTERMS.abstract">realiseren van een dakopbouw met dakterrassen aan de voor- en achte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avastraat 57-4 1094HA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51</meta:user-defined>
    <meta:user-defined meta:name="OVERHEIDop.GmbID/DC.identifier">gmb-2026-402151</meta:user-defined>
    <meta:user-defined meta:name="OVERHEIDop.versieInformatie"/>
  </office:meta>
</office:document-meta>
</file>