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vellen van 23 bomen en 10964 m2 houtopstand (BEA), Suikerzijde Noordwest oosterlijk gelegen vanaf Johan van Zwedenlaa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vellen van 23 bomen en 10964 m2 houtopstand (BEA) aan Suikerzijde Noordwest oosterlijk gelegen vanaf Johan van Zwedenlaan dossiernummer GRN-00038366 (verzonden 24-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24-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40214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4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4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GRN-00038366</meta:user-defined>
    <dc:language>nl</dc:language>
    <meta:user-defined meta:name="OVERHEIDop.locatietype/OVERHEIDop.gebiedsmarkering">Vlak</meta:user-defined>
    <meta:user-defined meta:name="DC.title">Kennisgeving definitief besluit omgevingsvergunning reguliere procedure (verleend), het vellen van 23 bomen en 10964 m2 houtopstand (BEA), Suikerzijde Noordwest oosterlijk gelegen vanaf Johan van Zwedenlaan</meta:user-defined>
    <meta:user-defined meta:name="OVERHEIDop.datumEindeReactietermijn">2026-10-05</meta:user-defined>
    <meta:user-defined meta:name="OVERHEIDop.terinzageleggingBG">https://groningen.lokalebekendmakingen.nl/case/1:9822:313233</meta:user-defined>
    <meta:user-defined meta:name="DCTERMS.W3CDTF/DCTERMS.available">2026-08-26</meta:user-defined>
    <meta:user-defined meta:name="DCTERMS.W3CDTF/OVERHEIDop.jaargang">2026</meta:user-defined>
    <meta:user-defined meta:name="OVERHEIDop.publicationIssue">402149</meta:user-defined>
    <meta:user-defined meta:name="OVERHEIDop.GmbID/DC.identifier">gmb-2026-402149</meta:user-defined>
    <meta:user-defined meta:name="OVERHEIDop.versieInformatie"/>
  </office:meta>
</office:document-meta>
</file>