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aliseren van een tijdelijke uitweg met rijplaten van 21-9 t/m 30-10, thv Notweg 1, Oter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Notweg 1, Oterleek<text:span text:style-name="nadrukvet">; </text:span>het realiseren van een tijdelijke uitweg met rijplaten van 21-9 t/m 30-10</text:p>
            <text:p text:style-name="common-al">
            
          </text:p>
            <text:p text:style-name="common-al">Datum ontvangst: 24-08-2026</text:p>
            <text:p text:style-name="common-al">Zaaknummer: 0000140299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21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995</meta:user-defined>
    <dc:language>nl</dc:language>
    <meta:user-defined meta:name="OVERHEIDop.locatietype/OVERHEIDop.gebiedsmarkering">Vlak</meta:user-defined>
    <meta:user-defined meta:name="DC.title">Omgevingsvergunning aangevraagd: het realiseren van een tijdelijke uitweg met rijplaten van 21-9 t/m 30-10, thv Notweg 1, Oterle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47</meta:user-defined>
    <meta:user-defined meta:name="OVERHEIDop.GmbID/DC.identifier">gmb-2026-402147</meta:user-defined>
    <meta:user-defined meta:name="OVERHEIDop.versieInformatie"/>
  </office:meta>
</office:document-meta>
</file>