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Oosterduinweg 205, 2111XG Aerdenhou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3 augustus 2026 een aanvraag omgevingsvergunning voor het plaatsen van een hekwerk op het adres Oosterduinweg 205, 2111XG Aerdenhout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21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95</meta:user-defined>
    <meta:user-defined meta:name="DCTERMS.abstract">Betreft: aanvraag op het adres Oosterduinweg 205, 2111XG Aerdenhout voor W 2608059694 - Oosterduinweg 205, 2111XG Aerdenhout [ plaatsen van een hekwerk ]</meta:user-defined>
    <dc:language>nl</dc:language>
    <meta:user-defined meta:name="OVERHEIDop.locatietype/OVERHEIDop.gebiedsmarkering">Vlak</meta:user-defined>
    <meta:user-defined meta:name="DC.title">Aanvraag omgevingsvergunning voor Oosterduinweg 205, 2111XG Aerdenhou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33</meta:user-defined>
    <meta:user-defined meta:name="OVERHEIDop.GmbID/DC.identifier">gmb-2026-402133</meta:user-defined>
    <meta:user-defined meta:name="OVERHEIDop.versieInformatie"/>
  </office:meta>
</office:document-meta>
</file>