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verstrekken van zwak-alcoholhoudende drank tijdens ‘Kultkefee Boete’ op 6 september 2026 van 13.00 uur tot 19.00 uur aan Kerkplein van de Landricuskerk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0963 / Ontheffing artikel 35 Alcoholwet / kerkplein van de Landricuskerk te Echt / Echt-Susteren / bekendgemaakt op 14 augustus 2026 / het verstrekken van zwak-alcoholhoudende drank tijdens ‘Kultkefee Boete’ op 6 september 2026 van 13.00 uur tot 19.00 uur / Activiteit: Alcohol.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</text:span>
            <text:span text:style-name="datum">27 augustus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0212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0010963 </meta:user-defined>
    <dc:language>nl</dc:language>
    <meta:user-defined meta:name="OVERHEIDop.locatietype/OVERHEIDop.gebiedsmarkering">Woonplaats</meta:user-defined>
    <meta:user-defined meta:name="DC.title">Ontheffing voor het verstrekken van zwak-alcoholhoudende drank tijdens ‘Kultkefee Boete’ op 6 september 2026 van 13.00 uur tot 19.00 uur aan Kerkplein van de Landricuskerk te 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127</meta:user-defined>
    <meta:user-defined meta:name="OVERHEIDop.GmbID/DC.identifier">gmb-2026-402127</meta:user-defined>
    <meta:user-defined meta:name="OVERHEIDop.versieInformatie"/>
  </office:meta>
</office:document-meta>
</file>