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erweg 40, 4493AS Kamperland -  vergunning voor het wijzigen van de rechtsvorm voor de alcoholvergunning van Basilic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De burgemeester van Noord-Beveland maakt bekend dat zij de aanvraag voor het wijzigen van de rechtsvorm voor de alcoholvergunning van Ristorante Basilic B.V. op de locatie Veerweg 40, 4493AS Kamperland heeft verleend.</text:p>
            <text:p text:style-name="common-al">Ons kenmerk: Z2026-00449</text:p>
            <text:p text:style-name="common-al">
            <text:span text:style-name="nadrukvet">Categorie</text:span>
          </text:p>
            <text:p text:style-name="common-al">Alcoholwetvergunning</text:p>
            <text:p text:style-name="common-al">
            <text:span text:style-name="nadrukvet">Locatie</text:span>
          </text:p>
            <text:p text:style-name="common-al">Veerweg 40, 4493AS Kamperland</text:p>
            <text:p text:style-name="common-al">
            <text:span text:style-name="nadrukvet">Datum bekendmaking besluit </text:span>
          </text:p>
            <text:p text:style-name="common-al">24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de burgemeester.</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1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449</meta:user-defined>
    <meta:user-defined meta:name="DCTERMS.abstract">Veerweg 40, 4493AS Kamperland vergunning voor het wijzigen van de rechtsvorm voor de alcoholvergunning van Basilic B.V.</meta:user-defined>
    <dc:language>nl</dc:language>
    <meta:user-defined meta:name="OVERHEIDop.locatietype/OVERHEIDop.gebiedsmarkering">Punt</meta:user-defined>
    <meta:user-defined meta:name="DC.title">Veerweg 40, 4493AS Kamperland -  vergunning voor het wijzigen van de rechtsvorm voor de alcoholvergunning van Basilic B.V.</meta:user-defined>
    <meta:user-defined meta:name="DCTERMS.W3CDTF/DCTERMS.available">2026-08-26</meta:user-defined>
    <meta:user-defined meta:name="DCTERMS.W3CDTF/OVERHEIDop.jaargang">2026</meta:user-defined>
    <meta:user-defined meta:name="OVERHEIDop.publicationIssue">402126</meta:user-defined>
    <meta:user-defined meta:name="OVERHEIDop.GmbID/DC.identifier">gmb-2026-402126</meta:user-defined>
    <meta:user-defined meta:name="OVERHEIDop.versieInformatie"/>
  </office:meta>
</office:document-meta>
</file>