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497 - Gemeente Stadskanaal – Verleende evenementenvergunning voor de kermis Musselkanaa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de kermis Musselkanaal</text:p>
            <text:p text:style-name="common-al">De vergunning is op 21 augustus 2026 verzonden aan de aanvrager en is vanaf dat moment in werking getreden.<text:span text:style-name="nadrukvet"/></text:p>
            <text:p text:style-name="common-al">
            <text:span text:style-name="nadrukvet">Naam evenement:</text:span> Kermis Musselkanaal.<text:span text:style-name="nadrukvet"/></text:p>
            <text:p text:style-name="common-al">
            <text:span text:style-name="nadrukvet">Vergunninghouder:</text:span> Ondernemersvereniging Musselkanaal.<text:span text:style-name="nadrukvet"/></text:p>
            <text:p text:style-name="common-al">
            <text:span text:style-name="nadrukvet">Data en tijden:</text:span>  -1 oktober 2026 van 13:00 uur tot 23:00 uur.</text:p>
            <text:p text:style-name="common-al">-2 oktober 2026 van 13:00 uur tot 23:00 uur.</text:p>
            <text:p text:style-name="common-al">-3 oktober 2026 van 13:00 uur tot 23:00 uur.</text:p>
            <text:p text:style-name="common-al">-4 oktober 2026 van 13:00 uur tot 23:00 uur.</text:p>
            <text:p text:style-name="common-al">-5 oktober 2026 van 13:00 uur tot 23:00 uur.</text:p>
            <text:p text:style-name="common-al">-6 oktober 2026 van 13:00 uur tot 23:00 uur.</text:p>
            <text:p text:style-name="common-al">-7 oktober 2026 van 13:00 uur tot 23:00 uur.</text:p>
            <text:p text:style-name="common-al">-8 oktober 2026 van 13:00 uur tot 23:00 uur.</text:p>
            <text:p text:style-name="common-al">-9 oktober 2026 van 13:00 uur tot 23:00 uur.</text:p>
            <text:p text:style-name="common-al">-10 oktober 2026 van 13:00 uur tot 23:00 uur.</text:p>
            <text:p text:style-name="common-al">
            <text:span text:style-name="nadrukvet">Data en tijden opbouw:   </text:span>-28 tot en met 30 september 2026 van 08:00 uur tot 20:00 uur.</text:p>
            <text:p text:style-name="common-al">
            <text:span text:style-name="nadrukvet"> Data en tijden afbouw: </text:span>
          </text:p>
            <text:p text:style-name="common-al">-10 oktober 2026 van 23:00 uur tot 11 oktober 2026 om 13:00 uur.<text:span text:style-name="nadrukvet"/></text:p>
            <text:p text:style-name="common-al">
            <text:span text:style-name="nadrukvet">Locatie: </text:span>Willem Diemerplein.</text:p>
            <text:p text:style-name="common-al">
            <text:span text:style-name="nadrukvet">U wilt bezwaar maken?</text:span> 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22">
              <text:list-item text:style-override="id1-3-2-1-1-22-1">
                <text:number>1.</text:number>
                <text:p text:style-name="al">naam en adres;</text:p>
              </text:list-item>
            </text:list>
            <text:list text:style-name="id1-3-2-1-1-23">
              <text:list-item text:style-override="id1-3-2-1-1-23-1">
                <text:number>2.</text:number>
                <text:p text:style-name="al">datum;</text:p>
              </text:list-item>
            </text:list>
            <text:list text:style-name="id1-3-2-1-1-24">
              <text:list-item text:style-override="id1-3-2-1-1-24-1">
                <text:number>3.</text:number>
                <text:p text:style-name="al">een omschrijving van het besluit waartegen het bezwaar is gericht;</text:p>
              </text:list-item>
            </text:list>
            <text:list text:style-name="id1-3-2-1-1-25">
              <text:list-item text:style-override="id1-3-2-1-1-25-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21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7497 </meta:user-defined>
    <dc:language>nl</dc:language>
    <meta:user-defined meta:name="OVERHEIDop.locatietype/OVERHEIDop.gebiedsmarkering">Weg</meta:user-defined>
    <meta:user-defined meta:name="DC.title">Z-26-177497 - Gemeente Stadskanaal – Verleende evenementenvergunning voor de kermis Musselkanaal</meta:user-defined>
    <meta:user-defined meta:name="DCTERMS.W3CDTF/DCTERMS.available">2026-08-26</meta:user-defined>
    <meta:user-defined meta:name="DCTERMS.W3CDTF/OVERHEIDop.jaargang">2026</meta:user-defined>
    <meta:user-defined meta:name="OVERHEIDop.publicationIssue">402125</meta:user-defined>
    <meta:user-defined meta:name="OVERHEIDop.GmbID/DC.identifier">gmb-2026-402125</meta:user-defined>
    <meta:user-defined meta:name="OVERHEIDop.versieInformatie"/>
  </office:meta>
</office:document-meta>
</file>