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verzoek om wijzigen van het agrarisch gebruik (geen vee meer houden), Meerseweg 3 te Hellendoorn</text:p>
      <text:section text:name="zakelijke-mededeling_id1-3-2" text:style-name="zakelijke-mededeling">
        <text:section text:name="zakelijke-mededeling-tekst_id1-3-2-1" text:style-name="zakelijke-mededeling-tekst">
          <text:section text:name="tekst_id1-3-2-1-1" text:style-name="tekst">
            <text:p text:style-name="common-al">Wij hebben op 19 augustus 2026 een besluit genomen op de aanvraag met zaaknummer Z2026-00001646 voor het wijzigen van het agrarisch gebruik (geen vee meer houden) op de locatie Meerseweg 3 te Hellendoorn. De vergunning is Akkoor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0212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2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2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646</meta:user-defined>
    <meta:user-defined meta:name="DCTERMS.abstract">Betreft: Beschikking op aanvraag op locatie Meerseweg 3 te Hellendoorn</meta:user-defined>
    <dc:language>nl</dc:language>
    <meta:user-defined meta:name="DC.title">Kennisgeving besluit  verzoek om wijzigen van het agrarisch gebruik (geen vee meer houden), Meerseweg 3 te Hellendoorn</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Afwijkvergunning|exb-2026-30109</meta:user-defined>
    <meta:user-defined meta:name="OVERHEIDop.publicationIssue">402124</meta:user-defined>
    <meta:user-defined meta:name="OVERHEIDop.GmbID/DC.identifier">gmb-2026-402124</meta:user-defined>
    <meta:user-defined meta:name="OVERHEIDop.versieInformatie"/>
  </office:meta>
</office:document-meta>
</file>