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bouwen van een kantoorpand en bedrijfsverzamelgebouw op het perceel Amsterdamseweg 43 A, 3812 RP Amersfoort, Amsterdamseweg 43, 3812 RP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een kantoorpand en bedrijfsverzamelgebouw op het perceel Amsterdamseweg 43 A, 3812 RP Amersfoort, Amsterdamseweg 43, 3812 RP Amersfoort</text:span>
          </text:p>
            <text:p text:style-name="common-al">De Gemeente Amersfoort heeft op 22-07-2026 een aanvraag voor een omgevingsvergunning ontvangen voor het bouwen van een kantoorpand en bedrijfsverzamelgebouw op het perceel Amsterdamseweg 43 A, 3812 RP Amersfoort, Amsterdamseweg 43, 3812 RP Amersfoort, met kenmerk CLZ-00038889<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6-09-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21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889</meta:user-defined>
    <dc:language>nl</dc:language>
    <meta:user-defined meta:name="OVERHEIDop.locatietype/OVERHEIDop.gebiedsmarkering">Punt</meta:user-defined>
    <meta:user-defined meta:name="OVERHEIDop.locatietype/OVERHEIDop.gebiedsmarkering">Punt</meta:user-defined>
    <meta:user-defined meta:name="DC.title">Ontvangen aanvraag omgevingsvergunning voor het bouwen van een kantoorpand en bedrijfsverzamelgebouw op het perceel Amsterdamseweg 43 A, 3812 RP Amersfoort, Amsterdamseweg 43, 3812 RP Amersfoort</meta:user-defined>
    <meta:user-defined meta:name="DCTERMS.W3CDTF/DCTERMS.available">2026-08-26</meta:user-defined>
    <meta:user-defined meta:name="DCTERMS.W3CDTF/OVERHEIDop.jaargang">2026</meta:user-defined>
    <meta:user-defined meta:name="OVERHEIDop.publicationIssue">402123</meta:user-defined>
    <meta:user-defined meta:name="OVERHEIDop.GmbID/DC.identifier">gmb-2026-402123</meta:user-defined>
    <meta:user-defined meta:name="OVERHEIDop.versieInformatie"/>
  </office:meta>
</office:document-meta>
</file>