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realiseren van bedrijfsruimten en woningen op de locatie Kochstraat 4 in Zandvoort, zaaknummer ODIJ-Z-26-18461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realiseren van bedrijfsruimten en woningen op de locatie Kochstraat 4  te Zandvoort.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211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realiseren van bedrijfsruimten en woningen op de locatie Kochstraat 4 in Zandvoort, zaaknummer ODIJ-Z-26-184614</meta:user-defined>
    <meta:user-defined meta:name="DCTERMS.W3CDTF/DCTERMS.available">2026-08-26</meta:user-defined>
    <meta:user-defined meta:name="DCTERMS.W3CDTF/OVERHEIDop.jaargang">2026</meta:user-defined>
    <meta:user-defined meta:name="OVERHEIDop.publicationIssue">402111</meta:user-defined>
    <meta:user-defined meta:name="OVERHEIDop.GmbID/DC.identifier">gmb-2026-402111</meta:user-defined>
    <meta:user-defined meta:name="OVERHEIDop.versieInformatie"/>
  </office:meta>
</office:document-meta>
</file>