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aanvraag omgevingsvergunning Wenumsedwarsweg 9, 7345 AS Wenum Wiesel, het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trekking: 17 augustus 2026</text:p>
            <text:p text:style-name="common-al">Zaaknummer: 02006347971</text:p>
            <text:p text:style-name="common-al">
            
          </text:p>
            <text:p text:style-name="last-al">Het gaat hier om de intrekking van een ingediende aanvraag van 05-08-2026. Deze kennisgeving is bedoeld om u te informer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210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47971-002</meta:user-defined>
    <dc:language>nl</dc:language>
    <meta:user-defined meta:name="OVERHEIDop.locatietype/OVERHEIDop.gebiedsmarkering">Punt</meta:user-defined>
    <meta:user-defined meta:name="DC.title">Intrekken aanvraag omgevingsvergunning Wenumsedwarsweg 9, 7345 AS Wenum Wiesel, het kappen van een boo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09</meta:user-defined>
    <meta:user-defined meta:name="OVERHEIDop.GmbID/DC.identifier">gmb-2026-402109</meta:user-defined>
    <meta:user-defined meta:name="OVERHEIDop.versieInformatie"/>
  </office:meta>
</office:document-meta>
</file>