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het evenement ‘Garagesale Dieteren’ op 26 september 2026 van 10.00 uur tot 16.00 uur in de kern van Die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493 / Verleende evenementenvergunning / kern Dieteren / Echt-Susteren / bekendgemaakt op 19 augustus 2026 / het organiseren van het evenement ‘Garagesale Dieteren’ op 26 september 2026 van 10.00 uur tot 16.00 uur / Activiteit: Evenement overig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</text:span>
            <text:span text:style-name="datum">27 augustus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021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Z2026-00011493 </meta:user-defined>
    <dc:language>nl</dc:language>
    <meta:user-defined meta:name="OVERHEIDop.locatietype/OVERHEIDop.gebiedsmarkering">Buurt</meta:user-defined>
    <meta:user-defined meta:name="DC.title">Toestemming voor het organiseren van het evenement ‘Garagesale Dieteren’ op 26 september 2026 van 10.00 uur tot 16.00 uur in de kern van Dieter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105</meta:user-defined>
    <meta:user-defined meta:name="OVERHEIDop.GmbID/DC.identifier">gmb-2026-402105</meta:user-defined>
    <meta:user-defined meta:name="OVERHEIDop.versieInformatie"/>
  </office:meta>
</office:document-meta>
</file>