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5-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 Diverse tijdelijke verkeersmaatregelen Ringweg-Erica, Bes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de Gemeente Best,</text:p>
            <text:p text:style-name="common-al"/>
            <text:p text:style-name="common-al">
            <text:span text:style-name="nadrukvet">Gelet op</text:span>
          </text:p>
            <text:p text:style-name="common-al">De bepalingen in de wegenverkeerswet 1994, het Reglement Verkeersregels en Verkeerstekens 1990 (RVV 1990), het Besluit Administratieve Bepalingen inzake het Wegverkeer (BABW) en Best Mobiel – De Bestse Mobiliteitsaanpak (december 2017);</text:p>
            <text:p text:style-name="common-al"/>
            <text:p text:style-name="common-al">Artikel 18, lid 1 onder d van de Wegenverkeerswet 1994 op grond waarvan verkeersbesluiten worden genomen door burgemeester en wethouders voor zover zij het verkeer betreffen op wegen, die niet in beheer zijn bij het Rijk, de Provincie of een Waterschap;</text:p>
            <text:p text:style-name="common-al"/>
            <text:p text:style-name="common-al">Het feit dat de verkeerskundige van de afdeling Beheer &amp; Realisatie bij besluit is gemandateerd tot het nemen van verkeersbesluiten op grond van de Wegenverkeerswet 1994;</text:p>
            <text:p text:style-name="common-al"/>
            <text:p text:style-name="common-al">Artikel 2 van de Wegenverkeerswet 1994, uit oogpunt van:</text:p>
            <text:list text:style-name="id1-3-2-2-1-12">
              <text:list-item text:style-override="id1-3-2-2-1-12-1">
                <text:number>•</text:number>
                <text:p text:style-name="al">Het verzekeren van de veiligheid op de weg;</text:p>
              </text:list-item>
              <text:list-item text:style-override="id1-3-2-2-1-12-2">
                <text:number>•</text:number>
                <text:p text:style-name="al">Het beschermen van weggebruikers en passagiers;</text:p>
              </text:list-item>
              <text:list-item text:style-override="id1-3-2-2-1-12-3">
                <text:number>•</text:number>
                <text:p text:style-name="al">Het in stand houden van de weg en het waarborgen van de bruikbaarheid daarvan.</text:p>
              </text:list-item>
            </text:list>
            <text:p text:style-name="common-al"/>
            <text:p text:style-name="tussenkopcur">Overwegende dat</text:p>
            <text:p text:style-name="common-al">Op grond van artikel 15, eerste lid, van de wegenverkeerswet 1994 de plaatsing van de in artikel 12 van het Besluit Administratieve Bepalingen inzake het Wegverkeer genoemde verkeerstekens en onderborden, voor zover daardoor een gebod of verbod ontstaat of wordt gewijzigd, geschiedt krachtens een verkeersbesluit.</text:p>
            <text:p text:style-name="common-al"/>
            <text:p text:style-name="common-al">Op grond van artikel 15, tweede lid, van de Wegenverkeerswet 1994 maatregelen op af aan de weg die leiden tot wijziging van de inricht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text:p>
            <text:p text:style-name="common-al"/>
            <text:p text:style-name="common-al">Op grond van artikel 34 en 37 BABW geschieden de tijdelijke plaatsing en de tijdelijke maatregel krachtens een verkeersbesluit indien de omstandigheden die tot de tijdelijke plaatsing of tot de tijdelijke maatregel leiden van langere duur zijn dan vier maanden dan wel zich regelmatig voordoen.</text:p>
            <text:p text:style-name="common-al"/>
            <text:p text:style-name="tussenkopcur">Is het gewenst om</text:p>
            <text:p text:style-name="common-al">Voor de aanleg van de nieuwe infrastructuur t.b.v. de bereikbaarheid van de nieuwe ASML-campus op BIC Noord en voor andere belangrijke bestemmingen in de omgeving, zoals Philips Medical, Westfields, de kazerne in Oirschot, Luchthaven Eindhoven en BIC 1 de volgende tijdelijke verkeersmaatregelen te treffen:  </text:p>
            <text:p text:style-name="common-al"/>
            <text:p text:style-name="common-al">Het tijdelijk inrichten van een werkterrein met bijbehorende in- en uitritten hiernaartoe;</text:p>
            <text:p text:style-name="common-al">Het tijdelijk aanpassen van de bestaande weg door het aanbrengen van een bypass;</text:p>
            <text:p text:style-name="common-al">Het tijdelijk afsluiten van een fietspad aan de Erica;</text:p>
            <text:p text:style-name="common-al">Het tijdelijk afsluiten van weggedeelten Ringweg en Erica;</text:p>
            <text:p text:style-name="common-al">Het beperken van de maximale snelheid naar 50km/uur (danwel 30km/uur wanneer de werkzaamheden hierom vragen);</text:p>
            <text:p text:style-name="common-al">Het plaatsen en aanpassen van verkeersborden en markeringen; </text:p>
            <text:p text:style-name="common-al">Waar nodig begeleiding van verkeer door verkeersregelaars;</text:p>
            <text:p text:style-name="common-al"/>
            <text:p text:style-name="common-al">De maatregelen worden niet allemaal tegelijk op straat uitgevoerd. De werkzaamheden duren tot het eerste kwartaal van 2028 en per fase (en bijbehorende werkzaamheden) wordt bepaald welke tijdelijke verkeersmaatregelen noodzakelijk zijn.</text:p>
            <text:p text:style-name="tussenkopcur">Motivering</text:p>
            <text:p text:style-name="common-al">De tijdelijke verkeersmaatregelen zijn noodzakelijk om de werkzaamheden aan de nieuwe wegenstructuur bij de Ringweg-Erica op een veilige en beheerste wijze te kunnen uitvoeren. In het werkgebied vinden gedurende langere tijd ingrijpende werkzaamheden plaats aan en nabij bestaande rijbanen, fietspaden, toe- en afritten en werkterreinen. Zonder tijdelijke aanpassingen aan de verkeerssituatie zou sprake zijn van een verhoogd risico op conflicten tussen doorgaand verkeer, fietsers, bouwverkeer en werkverkeer. Met name bij tijdelijke in- en uitritten van werkterreinen, het gebruik van bypasses en het afsluiten van weggedeelten is het noodzakelijk om verkeersstromen duidelijk te scheiden, snelheden te beperken en weggebruikers tijdig en eenduidig te geleiden.</text:p>
            <text:p text:style-name="common-al"/>
            <text:p text:style-name="common-al">De verkeersveiligheid staat bij deze maatregelen voorop. Door het fietspad langs de Erica tijdelijk af te sluiten en fietsers via een aangewezen omleidingsroute te leiden, wordt voorkomen dat fietsverkeer zich door of direct langs het werkgebied moet verplaatsen. Daarmee wordt het risico op onoverzichtelijke en onveilige situaties voor kwetsbare verkeersdeelnemers, in het bijzonder fietsers, zoveel mogelijk beperkt. </text:p>
            <text:p text:style-name="common-al"/>
            <text:p text:style-name="common-al">Ook voor gemotoriseerd verkeer zijn de maatregelen noodzakelijk om de verkeersveiligheid te waarborgen. Het instellen van tijdelijke snelheidsbeperkingen, het aanbrengen van tijdelijke markeringen, het plaatsen van verkeersborden en hekwerken en het inzetten van verkeersregelaars waar nodig, zorgen ervoor dat weggebruikers hun snelheid en gedrag kunnen aanpassen aan de gewijzigde verkeerssituatie. Hiermee wordt de kans op onverwachte manoeuvres, foutief rijgedrag en conflicten tussen verschillende verkeersstromen verminderd.</text:p>
            <text:p text:style-name="common-al"/>
            <text:p text:style-name="common-al">De maatregelen dragen daarnaast bij aan een veilige uitvoering van de werkzaamheden voor de uitvoerende partijen. Door werkverkeer via aangewezen routes en tijdelijke in- en uitritten te laten rijden en door het overige verkeer daarvan zoveel mogelijk te scheiden, ontstaat een overzichtelijkere en beter voorspelbare verkeerssituatie. Dit is van belang omdat de werkzaamheden langer dan vier maanden duren en de tijdelijke situatie daardoor gedurende een aanzienlijke periode onderdeel uitmaakt van het dagelijkse verkeersbeeld.</text:p>
            <text:p text:style-name="tussenkopcur">Belangenafweging</text:p>
            <text:p text:style-name="common-al">Bij het nemen van dit verkeersbesluit zijn de betrokken belangen tegen elkaar afgewogen. Daarbij is in het bijzonder gewicht toegekend aan het verzekeren van de veiligheid op de weg, het beschermen van weggebruikers en passagiers en het in stand houden van de weg en het waarborgen van de bruikbaarheid daarvan. Deze belangen wegen zwaar, omdat in en nabij het werkgebied gedurende een lange periode sprake is van een gewijzigde verkeerssituatie met werkverkeer, tijdelijke in- en uitritten, bypasses, afsluitingen en aangepaste routes. Zonder de voorgenomen maatregelen zou de kans op onoverzichtelijke situaties en conflicten tussen verschillende verkeersstromen toenemen.</text:p>
            <text:p text:style-name="common-al"/>
            <text:p text:style-name="common-al">Tegenover deze belangen staat dat weggebruikers tijdelijk hinder kunnen ondervinden. Dit kan onder meer bestaan uit een langere reistijd, gewijzigde rijroutes, tijdelijke afsluitingen en voor fietsers een omleidingsroute via het Welschappad. De genoemde nadelen worden aanvaardbaar geacht omdat zij tijdelijk van aard zijn en noodzakelijk zijn om een veilige verkeersafwikkeling mogelijk te maken. Voor fietsers geldt dat de omleidingsroute weliswaar leidt tot extra reistijd, maar dat deze route buiten het directe werkgebied ligt en daardoor een wezenlijk veiliger alternatief biedt dan het laten passeren van fietsverkeer langs of door het werkterrein.</text:p>
            <text:p text:style-name="common-al"/>
            <text:p text:style-name="common-al">Ook de bereikbaarheid van omliggende bestemmingen, waaronder Philips Medical, Westfields, de kazerne in Oirschot, Luchthaven Eindhoven en BIC 1, is in de afweging betrokken. De maatregelen zijn erop gericht de bereikbaarheid voor bestemmingsverkeer zoveel mogelijk te behouden, terwijl tegelijkertijd de veiligheid van weggebruikers, passagiers en wegwerkers wordt gewaarborgd. Waar routes tijdelijk wijzigen, worden weggebruikers met bebording, markering, omleidingsroutes en zo nodig verkeersregelaars begeleid. Daarmee wordt voorkomen dat de tijdelijke situatie leidt tot onduidelijkheid of onnodige verkeersveiligheidsrisico’s.</text:p>
            <text:p text:style-name="common-al"/>
            <text:p text:style-name="common-al">De maatregelen worden daarom proportioneel en noodzakelijk geacht. Zij gaan niet verder dan nodig is om de werkzaamheden veilig uit te voeren en de verkeersstromen op een verantwoorde wijze af te wikkelen. Bovendien worden de verkeersmaatregelen gemonitord en kunnen zij worden aangepast indien de feitelijke verkeerssituatie daartoe aanleiding geeft. </text:p>
            <text:p text:style-name="common-al"/>
            <text:p text:style-name="common-al">Gelet hierop is niet gebleken dat belanghebbenden door dit besluit onevenredig worden benadeeld. Het belang van verkeersveiligheid, bescherming van weggebruikers en het waarborgen van de bruikbaarheid van de weg weegt in dit geval zwaarder dan de tijdelijke hinder en omrijtijd die uit de maatregelen voortvloeien.</text:p>
            <text:p text:style-name="common-al"/>
            <text:p text:style-name="tussenkopcur">Gehoord</text:p>
            <text:p text:style-name="common-al">Overeenkomstig artikel 24 van het Besluit Administratieve Bepalingen inzake het Wegverkeer heeft overleg plaatsgevonden met de Politie, Eenheid Oost Brabant, Operationeel Specialist Team Verkeer.</text:p>
            <text:p text:style-name="common-al"/>
            <text:p text:style-name="tussenkopcur">Besluiten</text:p>
            <text:p text:style-name="common-al">Op grond van vorenstaande overwegingen besluiten burgemeester en wethouders:</text:p>
            <text:list text:style-name="id1-3-2-2-1-57">
              <text:list-item text:style-override="id1-3-2-2-1-57-1">
                <text:number>1.</text:number>
                <text:p text:style-name="al">De volgende tijdelijke verkeersmaatregelen te treffen voor de periode van 01 augustus 2026 t/m 01-03-2028:</text:p>
              </text:list-item>
            </text:list>
            <text:p text:style-name="common-al">Het tijdelijk inrichten van een werkterrein met bijbehorende in- en uitritten hiernaartoe;</text:p>
            <text:p text:style-name="common-al">Het tijdelijk aanpassen van de bestaande weg door het aanbrengen van een bypass;</text:p>
            <text:p text:style-name="common-al">Het tijdelijk afsluiten van het fietspad aan de Erica;</text:p>
            <text:p text:style-name="common-al">Het tijdelijk afsluiten van weggedeelten Ringweg en Erica;</text:p>
            <text:p text:style-name="common-al">Het beperken van de maximale snelheid naar 50km/uur (danwel 30km/uur wanneer de werkzaamheden hierom vragen);</text:p>
            <text:p text:style-name="common-al">Het plaatsen en aanpassen van verkeersborden en markeringen; </text:p>
            <text:p text:style-name="common-al">Waar nodig begeleiding van verkeer door verkeersregelaars.</text:p>
            <text:list text:style-name="id1-3-2-2-1-65">
              <text:list-item text:style-override="id1-3-2-2-1-65-1">
                <text:number>2.</text:number>
                <text:p text:style-name="al">Te bepalen dat met het van kracht worden van dit verkeersbesluit eerdere verkeersmaatregelen in het onderhavige gebied komen te vervallen, als deze met dit besluit in strijd zijn dan wel hiermee niet in overeenstemming zijn;</text:p>
              </text:list-item>
              <text:list-item text:style-override="id1-3-2-2-1-65-2">
                <text:number>3.</text:number>
                <text:p text:style-name="al">Te bepalen dat de bekendmaking van dit verkeersbesluit geschiedt door plaatsing van het besluit in het gemeenteblad.</text:p>
              </text:list-item>
            </text:list>
            <text:p text:style-name="common-al"/>
            <text:p text:style-name="tussenkopcur">Bezwaar</text:p>
            <text:p text:style-name="common-al">Dit verkeersbesluit met bijbehorende stukken is alleen digitaal te raadplegen via de bekendmaking van het gemeenteblad en ligt niet analoog ter inzage.</text:p>
            <text:p text:style-name="common-al"/>
            <text:p text:style-name="common-al">Binnen zes weken kunt u tegen dit besluit een bezwaarschrift indienen bij het college van burgemeester en wethouders (B&amp;W). De termijn van zes weken begint op de dag na de datum waarop dit besluit in het gemeenteblad is gepubliceerd.</text:p>
            <text:p text:style-name="common-al"/>
            <text:p text:style-name="common-al">Bij onverwijlde spoed, heeft u de mogelijkheid om een verzoek tot voorlopige voorziening in te dienen. Dit kunt u doen bij de voorzieningenrechter van de rechtbank in ’s-Hertogenbosch bij de sector Bestuursrecht, Postbus 90125, 5200 MA ’s-Hertogenbosch. Een dergelijk verzoek kunt u alleen indienen als u ook een bezwaarschrift heeft ingediend. Let u erop dat u voor een voorlopige voorziening griffierechten verschuldigd bent.</text:p>
            <text:p text:style-name="common-al"/>
            <text:p text:style-name="common-al">U kunt ook digitaal een verzoek om voorlopige voorziening indienen bij de rechtbank. Dit kunt u doen via <text:a xlink:href="http://loket.rechtspraak.nl/bestuursrecht" xlink:type="simple">http://loket.rechtspraak.nl/bestuursrecht</text:a>. Hiervoor dient u wel te beschikken over een DigiD. Kijk op de genoemde website voor de precieze voorwaardes.</text:p>
            <text:p text:style-name="common-al"/>
            <text:p text:style-name="common-al">21-08-2026</text:p>
            <text:p text:style-name="common-al"/>
            <text:p text:style-name="common-al">Met vriendelijke groet,</text:p>
            <text:p text:style-name="common-al"/>
            <text:p text:style-name="common-al">Namens burgemeester en wethouders,</text:p>
            <text:p text:style-name="common-al"/>
            <text:p text:style-name="last-al">Verkeerskundige gemeente Best</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4020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st</meta:user-defined>
    <meta:user-defined meta:name="OVERHEID.Gemeente/OVERHEID.authority">Best</meta:user-defined>
    <meta:user-defined meta:name="OVERHEID.Informatietype/DC.type">officiële publicatie</meta:user-defined>
    <meta:user-defined meta:name="OVERHEIDop.Rubriek/DC.type">verkeersbesluit of -mededeling</meta:user-defined>
    <meta:user-defined meta:name="OVERHEID.Gemeente/DCTERMS.publisher">Best</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DCTERMS.alternative">Gemeente Best - Diverse tijdelijke verkeersmaatregelen  - Ringweg-Erica</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J16</meta:user-defined>
    <dc:language>nl</dc:language>
    <meta:user-defined meta:name="OVERHEIDop.locatietype/OVERHEIDop.gebiedsmarkering">Punt</meta:user-defined>
    <meta:user-defined meta:name="DC.title">Verkeersbesluit – Diverse tijdelijke verkeersmaatregelen Ringweg-Erica, Best</meta:user-defined>
    <meta:user-defined meta:name="DCTERMS.W3CDTF/DCTERMS.available">2026-08-26</meta:user-defined>
    <meta:user-defined meta:name="DCTERMS.W3CDTF/OVERHEIDop.jaargang">2026</meta:user-defined>
    <meta:user-defined meta:name="OVERHEIDop.publicationIssue">402098</meta:user-defined>
    <meta:user-defined meta:name="OVERHEIDop.GmbID/DC.identifier">gmb-2026-402098</meta:user-defined>
    <meta:user-defined meta:name="OVERHEIDop.versieInformatie"/>
  </office:meta>
</office:document-meta>
</file>