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verplaatsen van een bijgebouw aan Maaskant 1 5512BA Vessem</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4-08-2026 een omgevingsvergunning verleend. De gemeente geeft hiermee toestemming voor het verplaatsen van een bijgebouw aan Maaskant 1 5512BA Vessem. Het kenmerk van de gemeente voor deze zaak is 07709169.</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4020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7709169</meta:user-defined>
    <meta:user-defined meta:name="DCTERMS.abstract">verplaatsen van een bijgebouw Maaskant 1 Vessem</meta:user-defined>
    <dc:language>nl</dc:language>
    <meta:user-defined meta:name="OVERHEIDop.locatietype/OVERHEIDop.gebiedsmarkering">Vlak</meta:user-defined>
    <meta:user-defined meta:name="DC.title">Vergunning voor het verplaatsen van een bijgebouw aan Maaskant 1 5512BA Vessem</meta:user-defined>
    <meta:user-defined meta:name="DCTERMS.W3CDTF/DCTERMS.available">2026-08-26</meta:user-defined>
    <meta:user-defined meta:name="DCTERMS.W3CDTF/OVERHEIDop.jaargang">2026</meta:user-defined>
    <meta:user-defined meta:name="OVERHEIDop.publicationIssue">402096</meta:user-defined>
    <meta:user-defined meta:name="OVERHEIDop.GmbID/DC.identifier">gmb-2026-402096</meta:user-defined>
    <meta:user-defined meta:name="OVERHEIDop.versieInformatie"/>
  </office:meta>
</office:document-meta>
</file>