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het evenement ‘Kultkefee Boete’ op 6 september 2026 van 14.00 uur tot uiterlijk 19.00 uur op en rondom Vrijthof 2a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7101 / Verleende evenementenvergunning / op en rondom Vrijthof 2a te Echt / Echt-Susteren / bekendgemaakt op 14 augustus 2026 / het organiseren van het evenement ‘Kultkefee Boete’ op 6 september 2026 van 14.00 uur tot uiterlijk 19.00 uur / Activiteit: Evenement overig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</text:span>
            <text:span text:style-name="datum">27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20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026-00007101 </meta:user-defined>
    <dc:language>nl</dc:language>
    <meta:user-defined meta:name="OVERHEIDop.locatietype/OVERHEIDop.gebiedsmarkering">Adres</meta:user-defined>
    <meta:user-defined meta:name="DC.title">Toestemming voor het organiseren van het evenement ‘Kultkefee Boete’ op 6 september 2026 van 14.00 uur tot uiterlijk 19.00 uur op en rondom Vrijthof 2a te 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091</meta:user-defined>
    <meta:user-defined meta:name="OVERHEIDop.GmbID/DC.identifier">gmb-2026-402091</meta:user-defined>
    <meta:user-defined meta:name="OVERHEIDop.versieInformatie"/>
  </office:meta>
</office:document-meta>
</file>