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rummen – Melding mba compact asbest - asbestsanering hoofdgebrouw, Patrijsstraat 87 Brum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ocatie: Patrijsstraat 87 Brummen</text:p>
            <text:p text:style-name="common-al">Voor: Melding mba compact asbest - asbestsanering hoofdgebrouw</text:p>
            <text:p text:style-name="common-al">Zaakcode: ODV2026MAB02163</text:p>
            <text:p text:style-name="common-al">Dso verzoeknummer: 2026081200326</text:p>
            <text:p text:style-name="common-al">
            <text:span text:style-name="nadrukvet">Inzien melding</text:span>
          </text:p>
            <text:p text:style-name="common-al">De melding en de bijbehorende stukken kunnen op afspraak worden ingezien. Zie voor het maken van een afspraak www.brummen.nl.</text:p>
            <text:p text:style-name="common-al">
            <text:span text:style-name="nadrukvet">Voor inlichtingen</text:span> kunt u terecht bij de Omgevingsdienst Veluwe. Neem daarvoor contact op met het team Vergunningen, bereikbaar (via (055) 580 1705 of info@odveluwe.nl. Deze bekendmaking heeft een informatief karakter. Er kan geen bezwaar of beroep worden ingesteld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Burgemeester en wethouders van Brummen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ummen</text:p>
            </table:table-cell>
            <table:table-cell office:value-type="string" table:style-name="header.C">
              <text:p text:style-name="headerright"><text:span text:style-name="nr">Nr. 40208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8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8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Brumm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rummen</meta:user-defined>
    <meta:user-defined meta:name="OVERHEID.Gemeente/OVERHEID.authority">Bru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Gemeente Brummen – Melding mba compact asbest - asbestsanering hoofdgebrouw, Patrijsstraat 87 Brumm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087</meta:user-defined>
    <meta:user-defined meta:name="OVERHEIDop.GmbID/DC.identifier">gmb-2026-402087</meta:user-defined>
    <meta:user-defined meta:name="OVERHEIDop.versieInformatie"/>
  </office:meta>
</office:document-meta>
</file>