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ttingpad 1, 8508 RM Delfstrahuizen: verleende omgevingsvergunning vergroten van de dakkapel en wijzigen van de gevels. (Z.8999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Kettingpad 1, 8508 RM Delfstrahuizen reguliere procedure</text:span>
          </text:p>
            <text:p text:style-name="common-al">Op 21-08-2026 is een omgevingsvergunning verleend voor de Kettingpad 1, 8508 RM Delfstrahuizen. De vergunning omvat het vergroten van de dakkapel en wijzigen van de gevels.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4020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899963</meta:user-defined>
    <dc:language>nl</dc:language>
    <meta:user-defined meta:name="OVERHEIDop.locatietype/OVERHEIDop.gebiedsmarkering">Punt</meta:user-defined>
    <meta:user-defined meta:name="DC.title">Kettingpad 1, 8508 RM Delfstrahuizen: verleende omgevingsvergunning vergroten van de dakkapel en wijzigen van de gevels. (Z.899963)</meta:user-defined>
    <meta:user-defined meta:name="DCTERMS.W3CDTF/DCTERMS.available">2026-08-26</meta:user-defined>
    <meta:user-defined meta:name="DCTERMS.W3CDTF/OVERHEIDop.jaargang">2026</meta:user-defined>
    <meta:user-defined meta:name="OVERHEIDop.publicationIssue">402082</meta:user-defined>
    <meta:user-defined meta:name="OVERHEIDop.GmbID/DC.identifier">gmb-2026-402082</meta:user-defined>
    <meta:user-defined meta:name="OVERHEIDop.versieInformatie"/>
  </office:meta>
</office:document-meta>
</file>