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rte Muiderweg 14 1382LS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diverse bouwactiviteiten  waaronder het verwijderen van de hooischuur en uitbouw aan de zijgevel, en inpandige constructieve wijzigingen</text:p>
            <text:p text:style-name="common-al">Besluit: verleend</text:p>
            <text:p text:style-name="common-al">Besluit verzonden op: 24-08-2026</text:p>
            <text:p text:style-name="common-al">Zaakadres: Korte Muiderweg 14 1382LS Weesp</text:p>
            <text:p text:style-name="common-al">Zaaknummer: Z2026-018640</text:p>
            <text:p text:style-name="common-al">DSO-nummer: 20260424015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8640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0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640</meta:user-defined>
    <meta:user-defined meta:name="DCTERMS.abstract">uitvoeren van diverse bouwactiviteiten  waaronder het verwijderen van de hooischuur en uitbouw aan de zijgevel, en inpandige constructieve wijzig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orte Muiderweg 14 1382LS Weesp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81</meta:user-defined>
    <meta:user-defined meta:name="OVERHEIDop.GmbID/DC.identifier">gmb-2026-402081</meta:user-defined>
    <meta:user-defined meta:name="OVERHEIDop.versieInformatie"/>
  </office:meta>
</office:document-meta>
</file>