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omgevingsvergunning milieubelastende activiteit Driessen Grondwerken B.V., Horsterweg ong. te Grubbenvorst (26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et college van burgemeester en wethouders geeft kennis dat Gedeputeerde Staten van de provincie Limburg een ontwerpbesluit hebben genomen voor een nieuw bedrijf aan de Horsterweg ong. in Grubbenvorst. </text:span>
          </text:p>
            <text:p text:style-name="common-al">Aangevraagde activiteit: milieubelastende activiteit voor nieuwvestiging van een aannemingsbedrijf annex recyclingbedrijf en handelsbedrijf in bouwstoffen met inbegrip van opslag, overslag en bewerking van afvalstoffen.</text:p>
            <text:p text:style-name="common-al">Het ontwerpbesluit is op 17 juni 2026 door Gedeputeerde Staten verzonden aan de aanvrager, waarna het ontwerpbesluit voor een periode van 6 (zes) weken ter inzage is gelegd door Gedeputeerde Staten. Voor de vestiging van het bedrijf aan de Horsterweg ong. te Grubbenvorst is de coördinatieregeling van toepassing. Daarom wordt het ontwerpbesluit ook door het college van burgemeester en wethouders van Horst aan de Maas ter inzage gelegd. De zienswijzen die tegen het ontwerpbesluit al bij Gedeputeerde Staten zijn ingediend worden ook meegenomen bij de definitieve besluitvorming.</text:p>
            <text:p text:style-name="common-al">
            <text:span text:style-name="nadrukvet">Inzage</text:span>
          </text:p>
            <text:p text:style-name="common-al">Het ontwerpbesluit met de bijbehorende stukken ligt van 27 augustus 2026 t/m 7 oktober 2026 ter inzage op het gemeentehuis van Horst aan de Maas in de informatiehoek. Het adres van het gemeentehuis is Wilhelminaplein 6 in Horst. Openingstijden informatiehoek: ma. van 8.00 tot 20.00 uur en di. t/m vr. van 8.00 tot 17.00 uur. Wanneer u de stukken op een ander tijdstip wilt inzien, kunt u contact opnemen met de gemeente, tel. (077) 477 97 77.</text:p>
            <text:p text:style-name="common-al">Wanneer u een toelichting wenst bij de gepubliceerde stukken, houdt dan rekening met de kantoortijden.</text:p>
            <text:p text:style-name="common-al">
            <text:span text:style-name="nadrukvet">Zienswijzen</text:span>
          </text:p>
            <text:p text:style-name="common-al">Iedereen kan over het ontwerpbesluit gedurende de inzagetermijn van zes weken schriftelijk en mondeling zienswijzen indienen bij het college van burgemeester en wethouders van de gemeente Horst aan de Maas. Een schriftelijke zienswijze kunt u, onder vermelding van “ontwerp omgevingsvergunning Driessen”, sturen naar:</text:p>
            <text:p text:style-name="common-al">De gemeenteraad van Horst aan de Maas</text:p>
            <text:p text:style-name="common-al">t.a.v. Afdeling Fysieke LeefomgevingPostbus 6005</text:p>
            <text:p text:style-name="common-al">5960 AA Horst</text:p>
            <text:p text:style-name="common-al">Voor een mondelinge zienswijze kunt u contact opnemen via onderstaand telefoonnummer.</text:p>
            <text:p text:style-name="common-al">
            <text:span text:style-name="nadrukvet">Email geen rechtsgeldige correspondentie</text:span>
          </text:p>
            <text:p text:style-name="common-al">Houdt u er rekening mee dat officiële reacties op procedures ondertekend moeten worden en daarom niet per email ingediend kunnen worden.</text:p>
            <text:p text:style-name="common-al">
            <text:span text:style-name="nadrukvet">Meer informatie</text:span>
          </text:p>
            <text:p text:style-name="common-al">Deze informatie is ook terug te vinden op: www.horstaandemaas.nl (zie bekendmakingen). Voor meer informatie kunt u ook terecht bij Afdeling Fysieke Leefomgeving, tel. (077) 477 97 77.</text:p>
            <text:p text:style-name="common-al"/>
            <text:p text:style-name="common-al">Horst, 26 augustus 2026</text:p>
            <text:p text:style-name="common-al">Burgemeester en wethouders van Horst aan de Maas,</text:p>
            <text:p text:style-name="common-al">Drs. R.F.I. Palmen, burgemeester</text:p>
            <text:p text:style-name="common-al">Annique van Iersel - Purnot, secretaris</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40207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7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7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rst aan de Maas</meta:user-defined>
    <meta:user-defined meta:name="OVERHEIDop.Rubriek/DC.type">omgevingsvergunning</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11447</meta:user-defined>
    <meta:user-defined meta:name="DCTERMS.abstract">Betreft: Ontwerpbesluit op locatie Horsterweg ong, Grubbenvorst (GBV00 L 1034)</meta:user-defined>
    <dc:language>nl</dc:language>
    <meta:user-defined meta:name="OVERHEIDop.locatietype/OVERHEIDop.gebiedsmarkering">Vlak</meta:user-defined>
    <meta:user-defined meta:name="DC.title">Ontwerp omgevingsvergunning milieubelastende activiteit Driessen Grondwerken B.V., Horsterweg ong. te Grubbenvorst (26 augustus 2026)</meta:user-defined>
    <meta:user-defined meta:name="OVERHEIDop.datumEindeReactietermijn">2026-10-07</meta:user-defined>
    <meta:user-defined meta:name="OVERHEIDop.terinzageleggingBG">https://jeleefomgeving.nl/inzien/809266660/2a9f7306-561f-44dc-a0ce-0777b2afa5cd</meta:user-defined>
    <meta:user-defined meta:name="DCTERMS.W3CDTF/DCTERMS.available">2026-08-26</meta:user-defined>
    <meta:user-defined meta:name="DCTERMS.W3CDTF/OVERHEIDop.jaargang">2026</meta:user-defined>
    <meta:user-defined meta:name="OVERHEIDop.publicationIssue">402076</meta:user-defined>
    <meta:user-defined meta:name="OVERHEIDop.GmbID/DC.identifier">gmb-2026-402076</meta:user-defined>
    <meta:user-defined meta:name="OVERHEIDop.versieInformatie"/>
  </office:meta>
</office:document-meta>
</file>