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realiseren van een kapschuur met inpandige berging, Boskkamp 2, Augustinus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realiseren van een kapschuur met inpandige berging, Boskkamp 2, Augustinusga</text:p>
            <text:p text:style-name="common-al">Zaaknummer: Z2026-001244</text:p>
            <text:p text:style-name="common-al">Zaakadres: Boskkamp 2, Augustinusga</text:p>
            <text:p text:style-name="common-al">Omschrijving: het realiseren van een kapschuur met inpandige berging</text:p>
            <text:p text:style-name="last-al">Datum ontvangst: 20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40207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7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244</meta:user-defined>
    <meta:user-defined meta:name="DCTERMS.abstract">het realiseren van een kapschuur met inpandige ber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realiseren van een kapschuur met inpandige berging, Boskkamp 2, Augustinusg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75</meta:user-defined>
    <meta:user-defined meta:name="OVERHEIDop.GmbID/DC.identifier">gmb-2026-402075</meta:user-defined>
    <meta:user-defined meta:name="OVERHEIDop.versieInformatie"/>
  </office:meta>
</office:document-meta>
</file>