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luessenstraat 2, 8531 RE Lemmer: Verlenging beslistermijn aangevraagde omgevingsvergunning verbouwen en uitbreiden van de woning. (Z.9076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Fluessenstraat 2, 8531 RE Lemmer </text:span>
          </text:p>
            <text:p text:style-name="common-al">Op 24-08-2026 heeft de gemeente de beslistermijn voor een aangevraagde omgevingsvergunning voor de Fluessenstraat 2, 8531 RE Lemmer verlengd met maximaal zes weken. De uiterste datum waarop de gemeente een besluit moet nemen is nu 20-11-2026. De aanvraag betreft het verbouwen en uitbreiden van de woning.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0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7678</meta:user-defined>
    <dc:language>nl</dc:language>
    <meta:user-defined meta:name="OVERHEIDop.locatietype/OVERHEIDop.gebiedsmarkering">Punt</meta:user-defined>
    <meta:user-defined meta:name="DC.title">Fluessenstraat 2, 8531 RE Lemmer: Verlenging beslistermijn aangevraagde omgevingsvergunning verbouwen en uitbreiden van de woning. (Z.907678)</meta:user-defined>
    <meta:user-defined meta:name="DCTERMS.W3CDTF/DCTERMS.available">2026-08-26</meta:user-defined>
    <meta:user-defined meta:name="DCTERMS.W3CDTF/OVERHEIDop.jaargang">2026</meta:user-defined>
    <meta:user-defined meta:name="OVERHEIDop.publicationIssue">402074</meta:user-defined>
    <meta:user-defined meta:name="OVERHEIDop.GmbID/DC.identifier">gmb-2026-402074</meta:user-defined>
    <meta:user-defined meta:name="OVERHEIDop.versieInformatie"/>
  </office:meta>
</office:document-meta>
</file>