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slopen voormalige paardenstal, Ninnesweg 160-160a, 5981PD Pa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17 augustus 2026 een melding ontvangen voor het slopen van de voormalige paardenstal op locatie Ninnesweg 160-160a, 5981PD Panningen. De melding is ingediend in het kader van het Besluit bouwwerken leefomgeving. De melding is geregistreerd onder zaaknummer Z2026-00003863.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De melding en de bijbehorende stukken liggen met ingang van 25 augustus 2026 gedurende 4 weken ter inzage in het Huis van de Gemeente, Wilhelminaplein 1 in Panningen.</text:p>
            <text:p text:style-name="common-al">
            <text:span text:style-name="nadrukvet">Meer informatie?</text:span>
          </text:p>
            <text:p text:style-name="last-al">Wilt u de stukken inzien, bel dan met onze Front-Office medewerkers van team Vergunningen, toezicht, handhaving en veiligheid via 077 – 306 66 66 of stuur met vermelding van het zaaknummer Z2026-00003863 een mail naar info@peelenmaas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4020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3863</meta:user-defined>
    <meta:user-defined meta:name="DCTERMS.abstract">Betreft: Melding op locatie Ninnesweg 160-160a, 5981PD Pan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lopen voormalige paardenstal, Ninnesweg 160-160a, 5981PD Pannin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73</meta:user-defined>
    <meta:user-defined meta:name="OVERHEIDop.GmbID/DC.identifier">gmb-2026-402073</meta:user-defined>
    <meta:user-defined meta:name="OVERHEIDop.versieInformatie"/>
  </office:meta>
</office:document-meta>
</file>