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anleggen van een uitrit  aan nabij Hoogewaard 166 Koudekerk aan den Rijn, bedrijventerrein,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anleggen van een uitrit  aan nabij Hoogewaard 166 Koudekerk aan den Rijn, bedrijventerrein, Koudekerk aan den Rijn, geregistreerd onder nr. 0484390078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2-06-2026. De gemeente neemt daarover waarschijnlijk voor 06-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20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4843900785</meta:user-defined>
    <meta:user-defined meta:name="DCTERMS.abstract">Verlenging beslistermijn voor het aanleggen van een uitrit  aan nabij Hoogewaard 166 Koudekerk aan den Rijn, bedrijventerrein, Koudekerk aan den Rijn</meta:user-defined>
    <dc:language>nl</dc:language>
    <meta:user-defined meta:name="OVERHEIDop.locatietype/OVERHEIDop.gebiedsmarkering">Vlak</meta:user-defined>
    <meta:user-defined meta:name="OVERHEIDop.locatietype/OVERHEIDop.gebiedsmarkering">Vlak</meta:user-defined>
    <meta:user-defined meta:name="DC.title">Verlenging beslistermijn voor het aanleggen van een uitrit  aan nabij Hoogewaard 166 Koudekerk aan den Rijn, bedrijventerrein, Koudekerk aan den Rijn</meta:user-defined>
    <meta:user-defined meta:name="DCTERMS.W3CDTF/DCTERMS.available">2026-08-26</meta:user-defined>
    <meta:user-defined meta:name="DCTERMS.W3CDTF/OVERHEIDop.jaargang">2026</meta:user-defined>
    <meta:user-defined meta:name="OVERHEIDop.publicationIssue">402072</meta:user-defined>
    <meta:user-defined meta:name="OVERHEIDop.GmbID/DC.identifier">gmb-2026-402072</meta:user-defined>
    <meta:user-defined meta:name="OVERHEIDop.versieInformatie"/>
  </office:meta>
</office:document-meta>
</file>