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uimstraat 41, 8539 SC Echtenerbrug, Duimstraat 39, 8539 SC Echtenerbrug: aanvraag omgevingsvergunning voor het realiseren van een 2 onder 1 in kap woning. (Z.912509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2-08-2026 is een omgevingsvergunning aangevraagd voor deze locatie. De aanvraag omvat het realiseren van een 2 onder 1 in kap woning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4020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250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Duimstraat 41, 8539 SC Echtenerbrug, Duimstraat 39, 8539 SC Echtenerbrug: aanvraag omgevingsvergunning voor het realiseren van een 2 onder 1 in kap woning. (Z.912509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71</meta:user-defined>
    <meta:user-defined meta:name="OVERHEIDop.GmbID/DC.identifier">gmb-2026-402071</meta:user-defined>
    <meta:user-defined meta:name="OVERHEIDop.versieInformatie"/>
  </office:meta>
</office:document-meta>
</file>