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N 214, Wijngaarden, zaaknummer OMG-2025-19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5-1949-28-00001
- Handelsreclame, Het verwijderen van het huidige prijzenbord bij de inrijzijde op deze tankstation locatie. Ter vervanging voor het huidige prijzenbord zouden we graag een nieuw, digitaal, prijzenbord willen plaatsen. Deze zal worden teruggeplaatst op de positie van  kenmerk:OMG-2025-1949-25-00001</text:p>
            <text:p text:style-name="common-al">Voor het: vervangen van een prijzenbord</text:p>
            <text:p text:style-name="common-al"/>
            <text:p text:style-name="common-al">
            <text:span text:style-name="nadrukvet">Locatie: N 214, Wijngaarden</text:span>
          </text:p>
            <text:p text:style-name="common-al">(Verzend)datum besluit: 24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40207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7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5-1949</meta:user-defined>
    <meta:user-defined meta:name="DCTERMS.abstract">Verleend - omgevingsvergunning, N 214, Wijngaarden, vervangen van een prijzenbord.</meta:user-defined>
    <dc:language>nl</dc:language>
    <meta:user-defined meta:name="OVERHEIDop.locatietype/OVERHEIDop.gebiedsmarkering">Punt</meta:user-defined>
    <meta:user-defined meta:name="DC.title">Gemeente Molenlanden verleende omgevingsvergunning reguliere procedure N 214, Wijngaarden, zaaknummer OMG-2025-1949</meta:user-defined>
    <meta:user-defined meta:name="DCTERMS.W3CDTF/DCTERMS.available">2026-08-26</meta:user-defined>
    <meta:user-defined meta:name="DCTERMS.W3CDTF/OVERHEIDop.jaargang">2026</meta:user-defined>
    <meta:user-defined meta:name="OVERHEIDop.publicationIssue">402070</meta:user-defined>
    <meta:user-defined meta:name="OVERHEIDop.GmbID/DC.identifier">gmb-2026-402070</meta:user-defined>
    <meta:user-defined meta:name="OVERHEIDop.versieInformatie"/>
  </office:meta>
</office:document-meta>
</file>