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Langedyk 1, 8541 AD Akmarijp: Verlenging beslistermijn aangevraagde omgevingsvergunning vervangen van de tuinkamer. (Z.90589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nging beslistermijn aangevraagde omgevingsvergunning Langedyk 1, 8541 AD Akmarijp </text:span>
          </text:p>
            <text:p text:style-name="common-al">Op 21-08-2026 heeft de gemeente de beslistermijn voor een aangevraagde omgevingsvergunning voor de Langedyk 1, 8541 AD Akmarijp verlengd met maximaal zes weken. De uiterste datum waarop de gemeente een besluit moet nemen is nu 13-10-2026. De aanvraag betreft het vervangen van de tuinkamer. </text:p>
            <text:p text:style-name="common-al">
            
          </text:p>
            <text:p text:style-name="common-al">Tegen een besluit tot het verlengen van de beslistermijn is in beginsel geen bezwaar of beroep mogelijk, tenzij deze beslissing de belanghebbende los van het voor te bereiden besluit rechtstreeks in zijn belang</text:p>
            <text:p text:style-name="common-al">treft (artikel 6.3 Algemene wet bestuursrecht).</text:p>
            <text:p text:style-name="common-al">
            
          </text:p>
            <text:p text:style-name="common-al">
            <text:span text:style-name="nadrukvet">Nadere informatie</text:span>
          </text:p>
            <text:p text:style-name="last-al">Voor meer informatie kunt u de gemeente bellen op telefoonnummer 14 05 1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40206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6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6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Fryske Marren</meta:user-defined>
    <meta:user-defined meta:name="OVERHEIDop.Rubriek/DC.type">omgevingsvergunning</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Z.905891</meta:user-defined>
    <dc:language>nl</dc:language>
    <meta:user-defined meta:name="OVERHEIDop.locatietype/OVERHEIDop.gebiedsmarkering">Punt</meta:user-defined>
    <meta:user-defined meta:name="DC.title">Langedyk 1, 8541 AD Akmarijp: Verlenging beslistermijn aangevraagde omgevingsvergunning vervangen van de tuinkamer. (Z.905891)</meta:user-defined>
    <meta:user-defined meta:name="DCTERMS.W3CDTF/DCTERMS.available">2026-08-26</meta:user-defined>
    <meta:user-defined meta:name="DCTERMS.W3CDTF/OVERHEIDop.jaargang">2026</meta:user-defined>
    <meta:user-defined meta:name="OVERHEIDop.publicationIssue">402067</meta:user-defined>
    <meta:user-defined meta:name="OVERHEIDop.GmbID/DC.identifier">gmb-2026-402067</meta:user-defined>
    <meta:user-defined meta:name="OVERHEIDop.versieInformatie"/>
  </office:meta>
</office:document-meta>
</file>