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aterlandplein 255 1024 L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condensor voor een gaskoeler op het dak van de AH winkel</text:p>
            <text:p text:style-name="common-al">Besluit: verleend</text:p>
            <text:p text:style-name="common-al">Besluit verzonden op: 24-08-2026</text:p>
            <text:p text:style-name="common-al">Zaakadres: Waterlandplein 255 1024 LT Amsterdam</text:p>
            <text:p text:style-name="common-al">Zaaknummer: Z2026-021387</text:p>
            <text:p text:style-name="common-al">DSO-nummer: 20260513019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1387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0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87</meta:user-defined>
    <meta:user-defined meta:name="DCTERMS.abstract">vervangen van de condensor voor een gaskoeler op het dak van de AH wink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aterlandplein 255 1024 LT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65</meta:user-defined>
    <meta:user-defined meta:name="OVERHEIDop.GmbID/DC.identifier">gmb-2026-402065</meta:user-defined>
    <meta:user-defined meta:name="OVERHEIDop.versieInformatie"/>
  </office:meta>
</office:document-meta>
</file>