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Wet bodembescherming, op oostzijde Pelseland 9, doorlopend achter percelen Smitjesland 12-20 (05-17) in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Nijmegen heeft een melding ontvangen dat de verontreinigde grond in de gedempte sloot , aan de oostzijde van Pelseland 9, doorlopend achter percelen Smitjesland 12-20 (05-17) in Lent, gesaneerd is volgens het Besluit Uniforme Saneringen (BUS). De met metalen, asbest en PAK verontreinigde grond is verwijderd. </text:p>
            <text:p text:style-name="common-al">
            <text:span text:style-name="nadrukvet">Inzage </text:span>
          </text:p>
            <text:p text:style-name="common-al">U kunt vanaf 27 augustus 2026 de ingediende stukken komen inzien op het Stadhuis, Korte Nieuwstraat 6, Nijmegen. Hiervoor kunt u een afspraak maken met mevrouw M. Wesseling van Bureau Ruimtelijke planvorming (SR30), telefoon (06) 5275 1688. U kunt de stukken ook inzien via onderstaande snelkoppelingen. Als een snelkoppeling niet opent wanneer u erop klikt kunt u deze kopiëren naar de browser en vandaar openen. ▪ https://www.odregionijmegen.nl/vergunningenpagina/download/D260583331 </text:p>
            <text:p text:style-name="common-al">
            <text:span text:style-name="nadrukvet">Reactie </text:span>
          </text:p>
            <text:p text:style-name="common-al">U kunt uw reactie op de stukken tot 10 september 2026 sturen naar: Burgemeester en Wethouders van Nijmegen, t.a.v. M. Wesseling, Bureau Ruimtelijke planvorming (SR30), Postbus 9105, 6500 HG Nijmegen. U kunt ook mondeling of per email reageren bij mevrouw Wesseling m.wesseling@nijmegen.nl of 06 5275 1688. </text:p>
            <text:p text:style-name="common-al">
            <text:span text:style-name="nadrukvet">Besluit </text:span>
          </text:p>
            <text:p text:style-name="last-al">Als het college een besluit heeft genomen, wordt dit ook weer langs deze weg bekendgemaakt en ter inzage gele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20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Bekendmaking Wet bodembescherming, op oostzijde Pelseland 9, doorlopend achter percelen Smitjesland 12-20 (05-17) in L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64</meta:user-defined>
    <meta:user-defined meta:name="OVERHEIDop.GmbID/DC.identifier">gmb-2026-402064</meta:user-defined>
    <meta:user-defined meta:name="OVERHEIDop.versieInformatie"/>
  </office:meta>
</office:document-meta>
</file>