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aanleggen van een tijdelijke bouwinrit ten behoeve van het bouwen van een woning aan Clarastraat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10753 / Verleende aanvraag omgevingsvergunning / Clarastraat te Echt / Echt-Susteren / bekendgemaakt op 18 augustus 2026 / het aanleggen van een tijdelijke bouwinrit t.b.v. het bouwen van een woning / Activiteit: Het aanleggen of veranderen van een uitri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7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020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10753 </meta:user-defined>
    <dc:language>nl</dc:language>
    <meta:user-defined meta:name="OVERHEIDop.locatietype/OVERHEIDop.gebiedsmarkering">Weg</meta:user-defined>
    <meta:user-defined meta:name="DC.title">Toestemming voor het aanleggen van een tijdelijke bouwinrit ten behoeve van het bouwen van een woning aan Clarastraat te Echt</meta:user-defined>
    <meta:user-defined meta:name="DCTERMS.W3CDTF/DCTERMS.available">2026-08-27</meta:user-defined>
    <meta:user-defined meta:name="DCTERMS.W3CDTF/OVERHEIDop.jaargang">2026</meta:user-defined>
    <meta:user-defined meta:name="OVERHEIDop.publicationIssue">402061</meta:user-defined>
    <meta:user-defined meta:name="OVERHEIDop.GmbID/DC.identifier">gmb-2026-402061</meta:user-defined>
    <meta:user-defined meta:name="OVERHEIDop.versieInformatie"/>
  </office:meta>
</office:document-meta>
</file>