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Tilanusstraat 35-H 1091BD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één boom in een particuliere achtertuin</text:p>
            <text:p text:style-name="common-al">Besluit: verleend</text:p>
            <text:p text:style-name="common-al">Besluit verzonden op: 24-08-2026</text:p>
            <text:p text:style-name="common-al">Zaakadres: Tilanusstraat 35-H 1091BD Amsterdam</text:p>
            <text:p text:style-name="common-al">Zaaknummer: Z2026-022360</text:p>
            <text:p text:style-name="common-al">DSO-nummer: 2026052100821</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Procesuitvoering.sdo@amsterdam.nl?Subject=Dossiernummer Z2026-022360" xlink:type="simple">VTH.Procesuitvoering.sdo@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24-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 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 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05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5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5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2360</meta:user-defined>
    <meta:user-defined meta:name="DCTERMS.abstract">kappen van één boom in een particuliere achtertui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Besluit omgevingsvergunning reguliere procedure vellen van een houtopstand (kap) verleend Tilanusstraat 35-H 1091BD Amsterdam</meta:user-defined>
    <meta:user-defined meta:name="DCTERMS.W3CDTF/DCTERMS.available">2026-08-26</meta:user-defined>
    <meta:user-defined meta:name="DCTERMS.W3CDTF/OVERHEIDop.jaargang">2026</meta:user-defined>
    <meta:user-defined meta:name="OVERHEIDop.publicationIssue">402056</meta:user-defined>
    <meta:user-defined meta:name="OVERHEIDop.GmbID/DC.identifier">gmb-2026-402056</meta:user-defined>
    <meta:user-defined meta:name="OVERHEIDop.versieInformatie"/>
  </office:meta>
</office:document-meta>
</file>