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legaliseren en in stand houden van een reeds bestaande ondergrondse kelder aan Röntgenweg 6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9346 / Verleende aanvraag omgevingsvergunning / Röntgenweg 6, 6101 XD te Echt / Echt-Susteren / bekendgemaakt op 18 augustus 2026 / het legaliseren en in stand houden van een reeds bestaande ondergrondse kelder / Activiteit: Technische bouwactivitei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7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020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9346 </meta:user-defined>
    <dc:language>nl</dc:language>
    <meta:user-defined meta:name="OVERHEIDop.locatietype/OVERHEIDop.gebiedsmarkering">Adres</meta:user-defined>
    <meta:user-defined meta:name="DC.title">Toestemming voor het legaliseren en in stand houden van een reeds bestaande ondergrondse kelder aan Röntgenweg 6 te Echt</meta:user-defined>
    <meta:user-defined meta:name="DCTERMS.W3CDTF/DCTERMS.available">2026-08-27</meta:user-defined>
    <meta:user-defined meta:name="DCTERMS.W3CDTF/OVERHEIDop.jaargang">2026</meta:user-defined>
    <meta:user-defined meta:name="OVERHEIDop.publicationIssue">402048</meta:user-defined>
    <meta:user-defined meta:name="OVERHEIDop.GmbID/DC.identifier">gmb-2026-402048</meta:user-defined>
    <meta:user-defined meta:name="OVERHEIDop.versieInformatie"/>
  </office:meta>
</office:document-meta>
</file>