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5-1-1">
      <style:table-column-properties style:rel-column-width="23*"/>
    </style:style>
    <style:style style:family="table-column" style:parent-style-name="colspec" style:name="id1-3-2-2-1-5-1-2">
      <style:table-column-properties style:rel-column-width="23*"/>
    </style:style>
    <style:style style:family="table-column" style:parent-style-name="colspec" style:name="id1-3-2-2-1-5-1-3">
      <style:table-column-properties style:rel-column-width="23*"/>
    </style:style>
    <style:style style:family="table-column" style:parent-style-name="colspec" style:name="id1-3-2-2-1-5-1-4">
      <style:table-column-properties style:rel-column-width="23*"/>
    </style:style>
  </office:automatic-styles>
  <office:body>
    <office:text>
      <text:p text:style-name="new_page_staatscourant"/>
      <text:p text:style-name="single-kop-titel">Rectificatie aankondiging voorgenomen verkoop door gemeente Veere van een perceel grond, gelegen nabij: - Joossesweg te Westkapelle, thans nog deel uitmakende van het perceel kadastraal bekend gemeente  Westkapelle, sectie F nummer 283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24 augustus 2926 hebben wij de aankondiging voorgenomen verkoop door gemeente Veere van een perceel grond, gelegen nabij: - Joossesweg te Westkapelle, thans nog deel uitmakende van het perceel kadastraal bekend gemeente Westkapelle, sectie F nummer 2836 gepubliceerd. Deze publicatie is niet juist. De juiste publicatie luidt als volgt: </text:p>
            <text:p text:style-name="al"/>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Kadastrale gegevens:</text:p>
                  </table:table-cell>
                  <table:table-cell table:style-name="entry" table:number-rows-spanned="1" table:number-columns-spanned="1">
                    <text:p text:style-name="table_al">Oppervlakte:</text:p>
                  </table:table-cell>
                  <table:table-cell table:style-name="entry" table:number-rows-spanned="1" table:number-columns-spanned="1">
                    <text:p text:style-name="table_al">Datum publicatie:</text:p>
                  </table:table-cell>
                </table:table-row>
                <table:table-row table:style-name="row">
                  <table:table-cell table:style-name="entry" table:number-rows-spanned="1" table:number-columns-spanned="1">
                    <text:p text:style-name="table_al">Nabij: Joossesweg te Westkapelle</text:p>
                  </table:table-cell>
                  <table:table-cell table:style-name="entry" table:number-rows-spanned="1" table:number-columns-spanned="1">
                    <text:p text:style-name="table_al">Westkapelle F nummer 2836 (gedeeltelijk)</text:p>
                  </table:table-cell>
                  <table:table-cell table:style-name="entry" table:number-rows-spanned="1" table:number-columns-spanned="1">
                    <text:p text:style-name="table_al">22 m²</text:p>
                  </table:table-cell>
                  <table:table-cell table:style-name="entry" table:number-rows-spanned="1" table:number-columns-spanned="1">
                    <text:p text:style-name="table_al">24 augustus 2026</text:p>
                  </table:table-cell>
                </table:table-row>
              </table:table>
              <text:p text:style-name="table_bottom"/>
            </text:section>
          </text:section>
        </text:section>
        <text:section text:name="regeling-sluiting_id1-3-2-3" text:style-name="regeling-sluiting">
          <text:section text:name="ondertekening_id1-3-2-3-1">
            <text:p><text:span text:style-name="functie">Aankondiging voorgenomen verkoop door gemeente Veere van Joossesweg ten behoeve van het plaatsen van een trafostation </text:span></text:p>
            <text:p><text:span text:style-name="functie"/></text:p>
            <text:p><text:span text:style-name="functie">De gemeente Veere heeft het voornemen om een perceel grond, gelegen nabij:</text:span></text:p>
            <text:p><text:span text:style-name="functie">- Joossesweg te Westkapelle, thans nog deel uitmakende van het perceel kadastraal bekend gemeente Westkapelle, sectie F nummer 2836, groot (ongeveer) 22 m2; welk perceel schetsmatig is weergegeven op de onderstaande tekening, aan welk perceel door het kadaster voorlopige kadastrale grenzen en oppervlakten zullen worden toegekend, te verkopen en te leveren aan de beoogd koper ten behoeve van het plaatsen van een trafostation. </text:span></text:p>
            <text:p><text:span text:style-name="functie">De gemeente verkoopt onroerende zaken op basis van een openbare, transparante procedure en tegen marktconforme prijzen. De gemeente kan afzien van deze openbare en transparante procedure als bij voorbaat vaststaat, of redelijkerwijs mag worden aangenomen, dat op grond van objectieve, toetsbare en redelijke criteria slechts één serieuze gegadigde in aanmerking komt voor de voorgenomen verkoop. Bij de voorgenomen verkoop van bovengenoemde percelen grond ziet de gemeente Veere de beoogd koper als enige serieuze gegadigde, en wel op basis van de volgende criteria: </text:span></text:p>
            <text:p><text:span text:style-name="functie">- Het is noodzakelijk dat de gemeente grond uitgeeft aan de beoogd koper voor de plaatsing van een trafostation; </text:span></text:p>
            <text:p><text:span text:style-name="functie">- De beoogd koper mag en kan in dit gebied als enige partij het netwerk aanleggen;</text:span></text:p>
            <text:p><text:span text:style-name="functie">- De beoogde verkoop van het perceel grond is getoetst aan het geldende gemeentelijk beleid en voldoet aan de criteria die daarin zijn opgenomen. </text:span></text:p>
            <text:p><text:span text:style-name="functie">Als u van mening bent dat u ook voldoet aan deze criteria en daarom in aanmerking komt voor koop van de percelen grond, moet u uiterlijk binnen twintig (20) kalenderdagen na de datum van deze aankondiging bij de bevoegde rechter een kort geding aanhangig te maken tegen de gemeente Veere met betrekking tot deze voorgenomen verkoop. Het kort geding is tijdig aanhangig gemaakt als de dagvaarding voor het kort geding rechtsgeldig is betekend aan de gemeente Veere binnen de genoemde termijn van twintig dagen. Deze termijn is een vervaltermijn. Als het kort geding niet tijdig aanhangig is gemaakt, vervalt het recht om tegen de voorgenomen verkoop in een gerechtelijke procedure op te komen of daarop enige vordering tot schadevergoeding of welke andere aanspraak ook te baseren. </text:span></text:p>
            <text:p><text:span text:style-name="functie">Deze zaak wordt behandeld door de medewerkers van het cluster Grondzaken, bereikbaar per e-mail op grondzaken@veere.n of telefonisch via het algemene telefoonnummer 0118-555444.</text:span></text:p>
            <text:p><text:span text:style-name="functie"/></text:p>
            <text:p><text:span text:style-name="functie"/></text:p>
            <text:p><text:span text:style-name="functie"/></text:p>
            <text:p><text:span text:style-name="functie"/></text:p>
            <text:p><text:span text:style-name="functie">Domburg, 26 augustus 2026</text:span></text:p>
            <text:p><text:span text:style-name="functie">Burgermeester en wethouders van Ve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4020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ere</meta:user-defined>
    <meta:user-defined meta:name="OVERHEID.Informatietype/DC.type">officiële publicatie</meta:user-defined>
    <meta:user-defined meta:name="OVERHEIDop.Rubriek/DC.type">overige overheidsinformatie</meta:user-defined>
    <meta:user-defined meta:name="OVERHEID.Gemeente/OVERHEID.authority">Veere</meta:user-defined>
    <meta:user-defined meta:name="OVERHEID.Gemeente/DCTERMS.publisher">Veere</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Rectificatie aankondiging voorgenomen verkoop door gemeente Veere van een perceel grond, gelegen nabij: - Joossesweg te Westkapelle, thans nog deel uitmakende van het perceel kadastraal bekend gemeente  Westkapelle, sectie F nummer 2836</meta:user-defined>
    <meta:user-defined meta:name="DCTERMS.W3CDTF/DCTERMS.available">2026-08-26</meta:user-defined>
    <meta:user-defined meta:name="DCTERMS.W3CDTF/OVERHEIDop.jaargang">2026</meta:user-defined>
    <meta:user-defined meta:name="OVERHEIDop.publicationIssue">402047</meta:user-defined>
    <meta:user-defined meta:name="OVERHEIDop.GmbID/DC.identifier">gmb-2026-402047</meta:user-defined>
    <meta:user-defined meta:name="OVERHEIDop.versieInformatie"/>
  </office:meta>
</office:document-meta>
</file>