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riotteplein 11 1098N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estaande constructie door het toevoegen van een serre aan de achterzijde van de woning</text:p>
            <text:p text:style-name="common-al">Besluit: verleend</text:p>
            <text:p text:style-name="common-al">Besluit verzonden op: 24-08-2026</text:p>
            <text:p text:style-name="common-al">Zaakadres: Mariotteplein 11 1098NW Amsterdam</text:p>
            <text:p text:style-name="common-al">Zaaknummer: Z2026-011619</text:p>
            <text:p text:style-name="common-al">DSO-nummer: 2026031600022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1619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04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4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619</meta:user-defined>
    <meta:user-defined meta:name="DCTERMS.abstract">wijzigen van de bestaande constructie door het toevoegen van een serre aan de achte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ariotteplein 11 1098N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44</meta:user-defined>
    <meta:user-defined meta:name="OVERHEIDop.GmbID/DC.identifier">gmb-2026-402044</meta:user-defined>
    <meta:user-defined meta:name="OVERHEIDop.versieInformatie"/>
  </office:meta>
</office:document-meta>
</file>