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ousterweg 91 a, 8465 PC Oudehaske: aanvraag omgevingsvergunning voor het tijdelijk plaatsen van een woonunit. (Z.91222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omgevingsvergunning aangevraagd voor deze locatie. De aanvraag omvat het tijdelijk plaatsen van een woonunit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20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2227</meta:user-defined>
    <dc:language>nl</dc:language>
    <meta:user-defined meta:name="OVERHEIDop.locatietype/OVERHEIDop.gebiedsmarkering">Punt</meta:user-defined>
    <meta:user-defined meta:name="DC.title">Jousterweg 91 a, 8465 PC Oudehaske: aanvraag omgevingsvergunning voor het tijdelijk plaatsen van een woonunit. (Z.912227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42</meta:user-defined>
    <meta:user-defined meta:name="OVERHEIDop.GmbID/DC.identifier">gmb-2026-402042</meta:user-defined>
    <meta:user-defined meta:name="OVERHEIDop.versieInformatie"/>
  </office:meta>
</office:document-meta>
</file>